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c70c51e9-f9dc-4e59-a94a-687b27bd3a66.png" manifest:media-type="image/x-eps"/>
  <manifest:file-entry manifest:full-path="Pictures/afb1758097546iaa6d924d-7b44-416e-8aba-277340812e2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8  Rotsoord,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2412384</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Rotsoord </text:span>(ter hoogte van het pand Rotsoord huisnummer 32; wegvak: tussen de Diamantweg en de Briljant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c70c51e9-f9dc-4e59-a94a-687b27bd3a66.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30000000000001mm" svg:height="153.1mm"><draw:image xlink:href="Pictures/afb1758097546iaa6d924d-7b44-416e-8aba-277340812e21.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Rotsoord (ter hoogte van het pand Rotsoord huisnummer 3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32412384</meta:user-defined>
    <meta:user-defined meta:name="OVERHEIDop.verkeersbordcode">E8c</meta:user-defined>
    <dc:language>nl</dc:language>
    <meta:user-defined meta:name="OVERHEIDop.locatietype/OVERHEIDop.gebiedsmarkering">Adres</meta:user-defined>
    <meta:user-defined meta:name="DC.title">2026-08-18  Rotsoord,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8</meta:user-defined>
    <meta:user-defined meta:name="OVERHEIDop.GmbID/DC.identifier">gmb-2026-395008</meta:user-defined>
    <meta:user-defined meta:name="OVERHEIDop.versieInformatie"/>
  </office:meta>
</office:document-meta>
</file>