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7be43dbc-6faa-479d-ba21-306a8ff9bd3d.png" manifest:media-type="image/x-eps"/>
  <manifest:file-entry manifest:full-path="Pictures/afb1307709381idbb46029-cabc-4a92-8ce2-1c641ce01ef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6-08-18 Rotsoord, Zui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7856</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Zuid</text:span>
          </text:p>
            <text:p text:style-name="common-al">
            <text:span text:style-name="nadrukvet">Rotsoord </text:span>(ter hoogte van/tegenover het appartementencomplex Rotsoord huisnummers 19 tot en met 263 oneven; wegvak: tussen de Diamantweg en de Briljantlaan)</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7be43dbc-6faa-479d-ba21-306a8ff9bd3d.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8mm" svg:height="172.7mm"><draw:image xlink:href="Pictures/afb1307709381idbb46029-cabc-4a92-8ce2-1c641ce01ef9.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p text:style-name="common-al">- uw naam en adres, datum en handtekening én een telefoonnummer waarop u tijdens kantooruren te bereiken bent;</text:p>
            <text:p text:style-name="common-al">- een omschrijving van het betreffende besluit waartegen het bezwaarschrift is gericht. Vermeld hierbij het kenmerk van het besluit en de datum van publicatie in het Gemeenteblad. Wij adviseren u zo mogelijk een kopie van het besluit bij te voegen;</text:p>
            <text:p text:style-name="common-al">- de reden waarom u vindt dat het besluit onjuist is;</text:p>
            <text:p text:style-name="common-al">- een volmacht, als u het bezwaarschrift namens iemand anders indient.</text:p>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0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Rotsoord (ter hoogte van/tegenover het appartementencomplex Rotsoord huisnummers 19 tot en met 263 onev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7856</meta:user-defined>
    <meta:user-defined meta:name="OVERHEIDop.verkeersbordcode">E8c</meta:user-defined>
    <dc:language>nl</dc:language>
    <meta:user-defined meta:name="OVERHEIDop.locatietype/OVERHEIDop.gebiedsmarkering">Adres</meta:user-defined>
    <meta:user-defined meta:name="DC.title">2026-08-18 Rotsoord, Zuid,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5006</meta:user-defined>
    <meta:user-defined meta:name="OVERHEIDop.GmbID/DC.identifier">gmb-2026-395006</meta:user-defined>
    <meta:user-defined meta:name="OVERHEIDop.versieInformatie"/>
  </office:meta>
</office:document-meta>
</file>