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5583ca0e-0de4-426e-b59d-3537cbba7676.png" manifest:media-type="image/x-eps"/>
  <manifest:file-entry manifest:full-path="Pictures/afb2118163607i915c74c7-e162-46ee-8865-d58e68457d3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6-08-18 Seychellen,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9197</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Seychellen </text:span>(ter hoogte van de zijgevel van het pand Seychellen huisnummer 50; wegvak: tussen de Comoren en de Antille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5583ca0e-0de4-426e-b59d-3537cbba7676.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89999999999999mm" svg:height="163mm"><draw:image xlink:href="Pictures/afb2118163607i915c74c7-e162-46ee-8865-d58e68457d3f.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p text:style-name="common-al">- uw naam en adres, datum en handtekening én een telefoonnummer waarop u tijdens kantooruren te bereiken bent;</text:p>
            <text:p text:style-name="common-al">- een omschrijving van het betreffende besluit waartegen het bezwaarschrift is gericht. Vermeld hierbij het kenmerk van het besluit en de datum van publicatie in het Gemeenteblad. Wij adviseren u zo mogelijk een kopie van het besluit bij te voegen;</text:p>
            <text:p text:style-name="common-al">- de reden waarom u vindt dat het besluit onjuist is;</text:p>
            <text:p text:style-name="common-al">- een volmacht, als u het bezwaarschrift namens iemand anders indient.</text:p>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Seychellen (ter hoogte van de zijgevel van het pand Seychellen huisnummer 50)</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9197</meta:user-defined>
    <meta:user-defined meta:name="OVERHEIDop.verkeersbordcode">E8c</meta:user-defined>
    <dc:language>nl</dc:language>
    <meta:user-defined meta:name="OVERHEIDop.locatietype/OVERHEIDop.gebiedsmarkering">Adres</meta:user-defined>
    <meta:user-defined meta:name="DC.title">2026-08-18 Seychellen,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1</meta:user-defined>
    <meta:user-defined meta:name="OVERHEIDop.GmbID/DC.identifier">gmb-2026-395001</meta:user-defined>
    <meta:user-defined meta:name="OVERHEIDop.versieInformatie"/>
  </office:meta>
</office:document-meta>
</file>