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6e55253-caa7-40ff-9418-48e8d9d33d44.png" manifest:media-type="image/x-eps"/>
  <manifest:file-entry manifest:full-path="Pictures/afb844421986i018defe8-34ab-48e7-9608-e4d6bc1ecb3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Filipijne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9181</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Filipijnen </text:span>(ter hoogte van de zijgevel van het appartementencomplex Filipijnen huisnummers 264 tot en met 280 even; wegvak: tussen Filipijnen huisnummer 284 en Tongas)</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76e55253-caa7-40ff-9418-48e8d9d33d44.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5mm" svg:height="163.5mm"><draw:image xlink:href="Pictures/afb844421986i018defe8-34ab-48e7-9608-e4d6bc1ecb35.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9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Filipijnen (ter hoogte van de zijgevel van het appartementencomplex Filipijnen huisnummers 264 tot en met 280 eve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9181</meta:user-defined>
    <meta:user-defined meta:name="OVERHEIDop.verkeersbordcode">E8c</meta:user-defined>
    <dc:language>nl</dc:language>
    <meta:user-defined meta:name="OVERHEIDop.locatietype/OVERHEIDop.gebiedsmarkering">Adres</meta:user-defined>
    <meta:user-defined meta:name="DC.title">2026-08-18  Filipijnen,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4997</meta:user-defined>
    <meta:user-defined meta:name="OVERHEIDop.GmbID/DC.identifier">gmb-2026-394997</meta:user-defined>
    <meta:user-defined meta:name="OVERHEIDop.versieInformatie"/>
  </office:meta>
</office:document-meta>
</file>