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2Rent 4You B.V. voor Midzomermarkt 2026 op de locatie op 28-08-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basis van de Algemene plaatselijke verordening Gouda 2025 de volgende toestemming verleend:</text:p>
            <text:p text:style-name="common-al">2Rent 4You B.V. mag het evenement Midzomermarkt 2026 organiseren in de Zeugstraat, Korte en Lange Tiendeweg en Achter de Waagop 28-08-2026.De vergunning is verzonden op 18-08-2026. Het zaaknummer van de vergunning is 1701041.</text:p>
            <text:p text:style-name="common-al">Heeft u vragen of opmerkingen over dit besluit of wilt u dit inzien? Dan kunt u ons bellen op telefoonnummer 14 0182. Vraag naar Team Vergunningen en Veiligheid.</text:p>
            <text:p text:style-name="common-al">Als u het niet eens bent met het besluit kunt u binnen 6 weken na 18-08-2026 of na verzending bezwaar maken.</text:p>
            <text:p text:style-name="last-al">U kunt dit via www.gouda.nl doen. Hiervoor heeft u DigiD of eHerkenning nodig. Als u het online bezwaarformulier niet wilt gebruiken, leest u op onze website hoe u per post bezwaar kunt maken.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9498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24389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2Rent 4You B.V. voor Midzomermarkt 2026 op de locatie op 28-08-202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85</meta:user-defined>
    <meta:user-defined meta:name="OVERHEIDop.GmbID/DC.identifier">gmb-2026-394985</meta:user-defined>
    <meta:user-defined meta:name="OVERHEIDop.versieInformatie"/>
  </office:meta>
</office:document-meta>
</file>