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Norenberg 92, 5508 DL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067</text:span>. Op 18-08-2026 is het besluit naar de aanvrager verzonden.</text:p>
            <text:p text:style-name="common-al">De zaak betreft locatie Norenberg 92, 5508 DL in Veldhoven en heeft de omschrijving "plaatsen van een schutting". De vergunning is afgewezen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9497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067</meta:user-defined>
    <meta:user-defined meta:name="DCTERMS.abstract">plaatsen van een schutt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Norenberg 92, 5508 DL Vel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78</meta:user-defined>
    <meta:user-defined meta:name="OVERHEIDop.GmbID/DC.identifier">gmb-2026-394978</meta:user-defined>
    <meta:user-defined meta:name="OVERHEIDop.versieInformatie"/>
  </office:meta>
</office:document-meta>
</file>