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Park de Eschhorst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bben wij een aanvraag ontvangen voor het kappen van 3 dode bomen op de locatie Park de Eschhorst in Rijssen. De aanvraag is geregistreerd onder zaaknummer Z2026-00002898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898</meta:user-defined>
    <meta:user-defined meta:name="DCTERMS.abstract">Park de Eschhorst in Rijssen, het kappen van 3 dode bomen</meta:user-defined>
    <dc:language>nl</dc:language>
    <meta:user-defined meta:name="OVERHEIDop.locatietype/OVERHEIDop.gebiedsmarkering">Vlak</meta:user-defined>
    <meta:user-defined meta:name="DC.title">Kennisgeving ontvangst aanvraag omgevingsvergunning (omgevingsplan) Park de Eschhorst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70</meta:user-defined>
    <meta:user-defined meta:name="OVERHEIDop.GmbID/DC.identifier">gmb-2026-394970</meta:user-defined>
    <meta:user-defined meta:name="OVERHEIDop.versieInformatie"/>
  </office:meta>
</office:document-meta>
</file>