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Jacob Reviusstraat 65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6 hebben wij een aanvraag ontvangen voor het plaatsen van een overkapping op de locatie Jacob Reviusstraat 65 in Rijssen. De aanvraag is geregistreerd onder zaaknummer Z2026-00002884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84</meta:user-defined>
    <meta:user-defined meta:name="DCTERMS.abstract">Jacob Reviusstraat 65 in Rijssen, het plaatsen van een overkapping</meta:user-defined>
    <dc:language>nl</dc:language>
    <meta:user-defined meta:name="OVERHEIDop.locatietype/OVERHEIDop.gebiedsmarkering">Vlak</meta:user-defined>
    <meta:user-defined meta:name="DC.title">Kennisgeving ontvangst aanvraag omgevingsvergunning (omgevingsplan) Jacob Reviusstraat 65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63</meta:user-defined>
    <meta:user-defined meta:name="OVERHEIDop.GmbID/DC.identifier">gmb-2026-394963</meta:user-defined>
    <meta:user-defined meta:name="OVERHEIDop.versieInformatie"/>
  </office:meta>
</office:document-meta>
</file>