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Deventerweg, tegenover nummer 37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een dode boom op de locatie Deventerweg, tegenover nummer 37 in Holten. De aanvraag is geregistreerd onder zaaknummer Z2026-00002902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02</meta:user-defined>
    <meta:user-defined meta:name="DCTERMS.abstract">Deventerweg, tegenover nummer 37 in Holten, het kappen van een dode boom</meta:user-defined>
    <dc:language>nl</dc:language>
    <meta:user-defined meta:name="OVERHEIDop.locatietype/OVERHEIDop.gebiedsmarkering">Punt</meta:user-defined>
    <meta:user-defined meta:name="DC.title">Kennisgeving ontvangst aanvraag omgevingsvergunning (omgevingsplan) Deventerweg, tegenover nummer 37 in Hol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59</meta:user-defined>
    <meta:user-defined meta:name="OVERHEIDop.GmbID/DC.identifier">gmb-2026-394959</meta:user-defined>
    <meta:user-defined meta:name="OVERHEIDop.versieInformatie"/>
  </office:meta>
</office:document-meta>
</file>