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De Oosterhof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8 dode bomen op de locatie De Oosterhof in Rijssen. De aanvraag is geregistreerd onder zaaknummer Z2026-00002897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897</meta:user-defined>
    <meta:user-defined meta:name="DCTERMS.abstract">De Oosterhof in Rijssen, het kappen van 8 dode bomen</meta:user-defined>
    <dc:language>nl</dc:language>
    <meta:user-defined meta:name="OVERHEIDop.locatietype/OVERHEIDop.gebiedsmarkering">Vlak</meta:user-defined>
    <meta:user-defined meta:name="DC.title">Kennisgeving ontvangst aanvraag omgevingsvergunning (omgevingsplan) De Oosterhof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57</meta:user-defined>
    <meta:user-defined meta:name="OVERHEIDop.GmbID/DC.identifier">gmb-2026-394957</meta:user-defined>
    <meta:user-defined meta:name="OVERHEIDop.versieInformatie"/>
  </office:meta>
</office:document-meta>
</file>