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3 woontorens (62 appartementen) (Technische activiteit)., Passage 34 A, 31 A en 1 A, Van Ruisdaelstraat 31 A, B, C, D, E, F H, K, L, M, N, P, Q, R, S,  U, V, W, X, Y &amp; Vijverweg 13 A, B, C, D, E, F H, K, L, M, N, P, Q, R, S, U, V, W, X, Y, Z &amp;   Vijverweg 1 A, B, C, D, E, F H, K, L, M, N, P, Q, R, S, U, V, W, X, Y te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Omgevingsvergunning verleend en geeft hiermee toestemming voor het bouwen van 3 woontorens (62 appartementen) (Technische activiteit). op locatie Passage 34 A, 31 A en 1 A, Van Ruisdaelstraat 31 A, B, C, D, E, F H, K, L, M, N, P, Q, R, S,  U, V, W, X, Y &amp; Vijverweg 13 A, B, C, D, E, F H, K, L, M, N, P, Q, R, S, U, V, W, X, Y, Z &amp;   Vijverweg 1 A, B, C, D, E, F H, K, L, M, N, P, Q, R, S, U, V, W, X, Y te Zwijndrecht. Het betreft de volgende activiteit(en):</text:p>
            <text:list text:style-name="id1-3-2-1-1-2">
              <text:list-item text:style-override="id1-3-2-1-1-2-1">
                <text:number>•</text:number>
                <text:p text:style-name="al">technische bouwactiviteit</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9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494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4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4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257</meta:user-defined>
    <meta:user-defined meta:name="DCTERMS.abstract">Betreft:  Besluit op locatie Passage en Van Ruisdaelstraat te Zwijndrecht</meta:user-defined>
    <dc:language>nl</dc:language>
    <meta:user-defined meta:name="OVERHEIDop.locatietype/OVERHEIDop.gebiedsmarkering">Vlak</meta:user-defined>
    <meta:user-defined meta:name="DC.title">Toestemming voor het bouwen van 3 woontorens (62 appartementen) (Technische activiteit)., Passage 34 A, 31 A en 1 A, Van Ruisdaelstraat 31 A, B, C, D, E, F H, K, L, M, N, P, Q, R, S,  U, V, W, X, Y &amp; Vijverweg 13 A, B, C, D, E, F H, K, L, M, N, P, Q, R, S, U, V, W, X, Y, Z &amp;   Vijverweg 1 A, B, C, D, E, F H, K, L, M, N, P, Q, R, S, U, V, W, X, Y te Zwijndrecht</meta:user-defined>
    <meta:user-defined meta:name="DCTERMS.W3CDTF/DCTERMS.available">2026-08-20</meta:user-defined>
    <meta:user-defined meta:name="DCTERMS.W3CDTF/OVERHEIDop.jaargang">2026</meta:user-defined>
    <meta:user-defined meta:name="OVERHEIDop.publicationIssue">394947</meta:user-defined>
    <meta:user-defined meta:name="OVERHEIDop.GmbID/DC.identifier">gmb-2026-394947</meta:user-defined>
    <meta:user-defined meta:name="OVERHEIDop.versieInformatie"/>
  </office:meta>
</office:document-meta>
</file>