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Jonge Arnoldusstraat 20, 20A, 24, 24A en Zuiddijk 163C te Zaandam - het verbouwen van een gebouw met woningen en kamerverhuur naar 6 zelfstandige woningen en 1 bedrijfs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4015 - het verbouwen van een gebouw met woningen en kamerverhuur naar 6 zelfstandige woningen en 1 bedrijfsruimte - op de locatie Jonge Arnoldusstraat 20, 20A, 24, 24A en Zuiddijk 163C te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 18-08-2026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9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401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trekking aanvraag omgevingsvergunning - Jonge Arnoldusstraat 20, 20A, 24, 24A en Zuiddijk 163C te Zaandam - het verbouwen van een gebouw met woningen en kamerverhuur naar 6 zelfstandige woningen en 1 bedrijfsruimt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46</meta:user-defined>
    <meta:user-defined meta:name="OVERHEIDop.GmbID/DC.identifier">gmb-2026-394946</meta:user-defined>
    <meta:user-defined meta:name="OVERHEIDop.versieInformatie"/>
  </office:meta>
</office:document-meta>
</file>