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Zanddijk, nabij nummer 2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kappen van een boom op de locatie Zanddijk, nabij nummer 2 in Rijssen. De aanvraag is geregistreerd onder zaaknummer Z2026-00002901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01</meta:user-defined>
    <meta:user-defined meta:name="DCTERMS.abstract">Zanddijk, nabij nummer 2 in Rijssen, het kappen van een boom</meta:user-defined>
    <dc:language>nl</dc:language>
    <meta:user-defined meta:name="OVERHEIDop.locatietype/OVERHEIDop.gebiedsmarkering">Punt</meta:user-defined>
    <meta:user-defined meta:name="DC.title">Kennisgeving ontvangst aanvraag omgevingsvergunning (omgevingsplan) Zanddijk, nabij nummer 2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44</meta:user-defined>
    <meta:user-defined meta:name="OVERHEIDop.GmbID/DC.identifier">gmb-2026-394944</meta:user-defined>
    <meta:user-defined meta:name="OVERHEIDop.versieInformatie"/>
  </office:meta>
</office:document-meta>
</file>