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technisch) Liefkens 56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bben wij een aanvraag ontvangen voor het bouwen van een garage met carport op de locatie Liefkens 56 in Rijssen. De aanvraag is geregistreerd onder zaaknummer Z2026-00002930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4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ijssen-Holten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930</meta:user-defined>
    <meta:user-defined meta:name="DCTERMS.abstract">Liefkens 56 in Rijssen, het bouwen van een garage met carport</meta:user-defined>
    <dc:language>nl</dc:language>
    <meta:user-defined meta:name="OVERHEIDop.locatietype/OVERHEIDop.gebiedsmarkering">Vlak</meta:user-defined>
    <meta:user-defined meta:name="DC.title">Kennisgeving ontvangst aanvraag omgevingsvergunning (technisch) Liefkens 56 in Rij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41</meta:user-defined>
    <meta:user-defined meta:name="OVERHEIDop.GmbID/DC.identifier">gmb-2026-394941</meta:user-defined>
    <meta:user-defined meta:name="OVERHEIDop.versieInformatie"/>
  </office:meta>
</office:document-meta>
</file>