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Begraafplaats Het Lentert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bben wij een aanvraag ontvangen voor het kappen van een dode boom op de locatie Begraafplaats Het Lentert in Rijssen. De aanvraag is geregistreerd onder zaaknummer Z2026-00002926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9494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4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4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926</meta:user-defined>
    <meta:user-defined meta:name="DCTERMS.abstract">Begraafplaats Het Lentert in Rijssen, het kappen van een dode boom</meta:user-defined>
    <dc:language>nl</dc:language>
    <meta:user-defined meta:name="OVERHEIDop.locatietype/OVERHEIDop.gebiedsmarkering">Vlak</meta:user-defined>
    <meta:user-defined meta:name="DC.title">Kennisgeving ontvangst aanvraag omgevingsvergunning (omgevingsplan) Begraafplaats Het Lentert in Rijs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940</meta:user-defined>
    <meta:user-defined meta:name="OVERHEIDop.GmbID/DC.identifier">gmb-2026-394940</meta:user-defined>
    <meta:user-defined meta:name="OVERHEIDop.versieInformatie"/>
  </office:meta>
</office:document-meta>
</file>