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ilieumelding Mantelet 58 en 64 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juni 2026 heeft de gemeente een melding ontvangen voor activiteiten op de locaties Mantelet 58 en 64 in Rijssen. De melding betreft het realiseren van een gesloten bodemenergiesysteem . Voor deze activiteiten geldt geen vergunningplicht. De melding is geregistreerd onder zaaknummer Z2026-00002194.</text:p>
            <text:p text:style-name="common-al">
            <text:span text:style-name="nadrukvet">Procedure</text:span>
          </text:p>
            <text:p text:style-name="common-al">De activiteiten uit de melding zijn vergunningvrij. Daarom kunt u geen zienswijze of bezwaarschrift indiene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3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Rijssen-Hol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2194</meta:user-defined>
    <meta:user-defined meta:name="DCTERMS.abstract">Mantelet 58 en 64  in Rijssen, het  realiseren van een gesloten bodemenergiesysteem </meta:user-defined>
    <dc:language>nl</dc:language>
    <meta:user-defined meta:name="OVERHEIDop.locatietype/OVERHEIDop.gebiedsmarkering">Vlak</meta:user-defined>
    <meta:user-defined meta:name="DC.title">Kennisgeving ontvangst milieumelding Mantelet 58 en 64  in Rij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38</meta:user-defined>
    <meta:user-defined meta:name="OVERHEIDop.GmbID/DC.identifier">gmb-2026-394938</meta:user-defined>
    <meta:user-defined meta:name="OVERHEIDop.versieInformatie"/>
  </office:meta>
</office:document-meta>
</file>