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airco-unit op het dak van de zij-uitbouw - Jan van Ruusbroeclaan 6 2343JL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Jan van Ruusbroeclaan 6 2343JL Oegstgeest - het plaatsen van een airco-unit op het dak van de zij-uitbouw (18-08-2026/ Z/26/244106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49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4106</meta:user-defined>
    <meta:user-defined meta:name="DCTERMS.abstract">het plaatsen van een airco-unit op het dak van de zij-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airco-unit op het dak van de zij-uitbouw - Jan van Ruusbroeclaan 6 2343JL Oegstge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33</meta:user-defined>
    <meta:user-defined meta:name="OVERHEIDop.GmbID/DC.identifier">gmb-2026-394933</meta:user-defined>
    <meta:user-defined meta:name="OVERHEIDop.versieInformatie"/>
  </office:meta>
</office:document-meta>
</file>