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Dorpsstraat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augustus 2026 hebben wij een aanvraag ontvangen voor een evenementenvergunning op de locatie Dorpsstraat in Holten. De aanvraag is geregistreerd onder zaaknummer Z2026-00002885. De aanvraag betreft het organiseren van de kerstfair in Holten op 11 december 2026.</text:p>
            <text:p text:style-name="common-al">
            <text:span text:style-name="nadrukvet">Procedure evenement</text:span>
          </text:p>
            <text:p text:style-name="common-al">Deze kennisgeving heeft uitsluitend een informatief karakter. Nadat de aanvraag is beoordeeld nemen wij een besluit. Dit gebeurt over het algemeen binnen 8 weken na ontvangst van de aanvraag. Wij kunnen deze termijn één keer verlengen met 8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885</meta:user-defined>
    <meta:user-defined meta:name="DCTERMS.abstract">Dorpsstraat in Holten, het organiseren van de kerstfair in Holten op 11 december 2026</meta:user-defined>
    <dc:language>nl</dc:language>
    <meta:user-defined meta:name="OVERHEIDop.locatietype/OVERHEIDop.gebiedsmarkering">Punt</meta:user-defined>
    <meta:user-defined meta:name="DC.title">Kennisgeving ontvangst aanvraag evenementenvergunning Dorpsstraat in Hol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32</meta:user-defined>
    <meta:user-defined meta:name="OVERHEIDop.GmbID/DC.identifier">gmb-2026-394932</meta:user-defined>
    <meta:user-defined meta:name="OVERHEIDop.versieInformatie"/>
  </office:meta>
</office:document-meta>
</file>