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Moreelsestraat 17 1071B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en in 3 appartementsrechten</text:p>
            <text:p text:style-name="common-al">Zaakadres: Moreelsestraat 17-2 1071BJ Amsterdam, Moreelsestraat 17-3 1071BJ Amsterdam, Moreelsestraat 17-H 1071BJ Amsterdam</text:p>
            <text:p text:style-name="common-al">Datum ontvangst: 11-08-2026</text:p>
            <text:p text:style-name="common-al">Zaaknummer: Z2026-03580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9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801</meta:user-defined>
    <meta:user-defined meta:name="DCTERMS.abstract">splitsen in 3 appartementsrecht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Moreelsestraat 17 1071BJ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31</meta:user-defined>
    <meta:user-defined meta:name="OVERHEIDop.GmbID/DC.identifier">gmb-2026-394931</meta:user-defined>
    <meta:user-defined meta:name="OVERHEIDop.versieInformatie"/>
  </office:meta>
</office:document-meta>
</file>