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Maken van een uitweg, Venneperweg 582, 2144 KM, Beinsdorp, Datum verzonden: 18-08-2026, DSO-nummer: 2026061502282, Zaaknummer: 0394134880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publicatiedatum. U kunt het besluit opvragen op onze website: <text:a xlink:href="https://haarlemmermeergemeente.nl/aanvraag-bouwarchief" xlink:type="simple">https://haarlemmermeergemeente.nl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<text:a xlink:href="https://haarlemmermeergemeente.nl/bezwaar-en-beroep" xlink:type="simple">https://haarlemmermeergemeente.nl/bezwaar-en-beroep</text:a>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492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39413488064</meta:user-defined>
    <meta:user-defined meta:name="DCTERMS.abstract">Uitweg Venneperweg 582 Beinsdorp</meta:user-defined>
    <dc:language>nl</dc:language>
    <meta:user-defined meta:name="OVERHEIDop.locatietype/OVERHEIDop.gebiedsmarkering">Vlak</meta:user-defined>
    <meta:user-defined meta:name="DC.title">Gemeente Haarlemmermeer, Verleende aanvraag omgevingsvergunning, Maken van een uitweg, Venneperweg 582, 2144 KM, Beinsdorp, Datum verzonden: 18-08-2026, DSO-nummer: 2026061502282, Zaaknummer: 039413488064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28</meta:user-defined>
    <meta:user-defined meta:name="OVERHEIDop.GmbID/DC.identifier">gmb-2026-394928</meta:user-defined>
    <meta:user-defined meta:name="OVERHEIDop.versieInformatie"/>
  </office:meta>
</office:document-meta>
</file>