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artikel 35 van de Alcoholwet aangevraagd: Kerkstraat 10, 5386 AC Geffen, kerkplein Geff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 artikel 35 van de Alcoholwet aangevraagd</text:span>
          </text:p>
            <text:p text:style-name="common-al">
            <text:span text:style-name="nadrukvet">Locatie: Kerkstraat 10, 5386 AC Geffen, kerkplein Geffen,.</text:span>
          </text:p>
            <text:p text:style-name="common-al">
            <text:span text:style-name="nadrukvet">Bijzondere gelegenheid: Zwengelfeest - Art. 35</text:span>
          </text:p>
            <text:p text:style-name="common-al">
            <text:span text:style-name="nadrukvet">Kenmerk: CLZ-00025751</text:span>
          </text:p>
            <text:p text:style-name="common-al">
            
          </text:p>
            <text:p text:style-name="common-al">De burgemeester heeft op 30-07-2026 een aanvraag voor een ontheffing artikel 35 van de Alcoholwet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492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2575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heffing artikel 35 van de Alcoholwet aangevraagd: Kerkstraat 10, 5386 AC Geffen, kerkplein Geffen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24</meta:user-defined>
    <meta:user-defined meta:name="OVERHEIDop.GmbID/DC.identifier">gmb-2026-394924</meta:user-defined>
    <meta:user-defined meta:name="OVERHEIDop.versieInformatie"/>
  </office:meta>
</office:document-meta>
</file>