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ereshof 2, 4463XH Goes - Verlengen beslistermijn omgevingsvergunning voor het aanpassen van de inr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aanpassen van de inrit op de locatie Cereshof 2, 4463XH Goes. De aanvraag is geregistreerd onder zaaknummer Z2026-00005046.</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49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046</meta:user-defined>
    <meta:user-defined meta:name="DCTERMS.abstract">Cereshof 2, 4463XH Goes - Verlengen beslistermijn omgevingsvergunning voor het aanpassen van de inrit</meta:user-defined>
    <dc:language>nl</dc:language>
    <meta:user-defined meta:name="OVERHEIDop.locatietype/OVERHEIDop.gebiedsmarkering">Vlak</meta:user-defined>
    <meta:user-defined meta:name="DC.title">Cereshof 2, 4463XH Goes - Verlengen beslistermijn omgevingsvergunning voor het aanpassen van de inrit</meta:user-defined>
    <meta:user-defined meta:name="DCTERMS.W3CDTF/DCTERMS.available">2026-08-20</meta:user-defined>
    <meta:user-defined meta:name="DCTERMS.W3CDTF/OVERHEIDop.jaargang">2026</meta:user-defined>
    <meta:user-defined meta:name="OVERHEIDop.publicationIssue">394923</meta:user-defined>
    <meta:user-defined meta:name="OVERHEIDop.GmbID/DC.identifier">gmb-2026-394923</meta:user-defined>
    <meta:user-defined meta:name="OVERHEIDop.versieInformatie"/>
  </office:meta>
</office:document-meta>
</file>