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en Algemene plaatselijke verordening, 2026-08-21 t/m 23 Evenementvergunning "Zomerfeesten Wesepe"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zwaar en voorlopige voorziening</text:p>
            <text:p text:style-name="common-al">
            <text:span text:style-name="nadrukvet">Kenmerk:</text:span> 1773ESUITE376082026</text:p>
            <text:p text:style-name="common-al">
            <text:span text:style-name="nadrukvet">Verzenddatum besluit: </text:span>18-08-2026</text:p>
            <text:p text:style-name="common-al">
            <text:span text:style-name="nadrukvet">Locatie: </text:span>Kreikenlaan, Wesepe</text:p>
            <text:p text:style-name="common-al">
            <text:span text:style-name="nadrukvet">Projectomschrijving:</text:span> 21 t/m 23-08-2026 Evenementvergunning "Zomerfeesten Wesepe" </text:p>
            <text:p text:style-name="last-al">Belanghebbenden kunnen binnen zes weken na datum van verzending van de vergunning bezwaar maken bij het college van burgemeester en wethouder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39492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lst-Wijhe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73ESUITE376082026</meta:user-defined>
    <meta:user-defined meta:name="DCTERMS.abstract">2026-08-21 t/m 23 Evenementvergunning  "Zomerfeesten Wesepe" Stichting Dorpsfeesten Wesepe</meta:user-defined>
    <dc:language>nl</dc:language>
    <meta:user-defined meta:name="OVERHEIDop.locatietype/OVERHEIDop.gebiedsmarkering">Punt</meta:user-defined>
    <meta:user-defined meta:name="DC.title">Verleende vergunningen Algemene plaatselijke verordening, 2026-08-21 t/m 23 Evenementvergunning "Zomerfeesten Wesepe"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22</meta:user-defined>
    <meta:user-defined meta:name="OVERHEIDop.GmbID/DC.identifier">gmb-2026-394922</meta:user-defined>
    <meta:user-defined meta:name="OVERHEIDop.versieInformatie"/>
  </office:meta>
</office:document-meta>
</file>