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Rectificatie: aanvraag omgevingsvergunning, Noordhoekring te Tilburg</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Tilburg de ontvangst van de volgende aanvraag voor omgevingsvergunning gepubliceerd:</text:p>
            <text:p text:style-name="common-al">Omschrijving/naam: <text:span text:style-name="nadrukvet">Tijdelijke Parkeergarage Noordhoekring</text:span></text:p>
            <text:p text:style-name="common-al">Locatie/adres: <text:span text:style-name="nadrukvet">Noordhoekring te Tilburg</text:span></text:p>
            <text:p text:style-name="common-al">Zaak(nummer) <text:span text:style-name="nadrukvet">Z2026-00010340</text:span></text:p>
            <text:p text:style-name="common-al"/>
            <text:p text:style-name="common-al">
            <text:span text:style-name="nadrukvet">Rectificatie</text:span>
          </text:p>
            <text:p text:style-name="common-al">De publicatie voor bovengenoemde aanvraag wordt als volgt gerectificeerd:</text:p>
            <text:p text:style-name="common-al">Gemeente Tilburg heeft een aanvraag voor een omgevingsvergunning ontvangen. De aanvraag gaat over:</text:p>
            <text:p text:style-name="common-al">Omschrijving/naam: <text:span text:style-name="nadrukvet">Tijdelijke Parkeergarage Noordhoekring</text:span></text:p>
            <text:p text:style-name="common-al">Locatie/adres: <text:span text:style-name="nadrukvet">Noordhoekring te Tilburg</text:span></text:p>
            <text:p text:style-name="common-al">De aanvraag is door gemeente Tilburg ontvangen op 12 augustus 2026 en geregistreerd onder zaak(nummer) <text:span text:style-name="nadrukvet">Z2026-00010340</text:span>. Het gaat om een vergunning voor de volgende activiteit:</text:p>
            <text:list text:style-name="id1-3-2-1-1-12">
              <text:list-item text:style-override="id1-3-2-1-1-12-1">
                <text:number>•</text:number>
                <text:p text:style-name="al">afwijken van regels in het Omgevingsplan</text:p>
              </text:list-item>
            </text:list>
            <text:p text:style-name="common-al">Aanvankelijk heeft de aanvrager ook de Bouwactiviteit (omgevingsplan) aangevraagd. De aanvrager heeft deze activiteit ingetrokken op 18 augustus 2026. Deze activiteit maakt dus geen onderdeel meer uit van de aanvraag.</text:p>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De aanvrager heeft verzocht de uitgebreide voorbereidingsprocedure te volgen. Dit betekent dat de gemeente eerst een ontwerpbesluit met bijbehorende stukken publiceert, waardoor belanghebbenden gedurende 6 weken hun zienswijzen naar voren kunnen brengen. Daarna neemt het college pas een definitief besluit op de aanvraag. </text:p>
            <text:p text:style-name="common-al">Zodra er een ontwerpbesluit genomen is, maakt de gemeente Tilburg dat bekend door het publiceren van een nieuw bericht. Daarna wordt het definitieve besluit ook bekend gemaakt door het publiceren van een nieuw bericht.  </text:p>
            <text:p text:style-name="common-al">
            <text:span text:style-name="nadrukvet">Bezwaar maken?</text:span>
          </text:p>
            <text:p text:style-name="common-al">Er kan geen bezwaar gemaakt worden tegen de aanvraag. Pas als er een definitief besluit genomen is kunt u, als u belanghebbende bent, beroep aantekenen tegen het besluit bij de Rechtbank Zeeland-West Braban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340</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492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2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2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10340</meta:user-defined>
    <meta:user-defined meta:name="DCTERMS.abstract">Z2026-00010340 - Tijdelijke Parkeergarage Noordhoekring</meta:user-defined>
    <dc:language>nl</dc:language>
    <meta:user-defined meta:name="OVERHEIDop.locatietype/OVERHEIDop.gebiedsmarkering">Vlak</meta:user-defined>
    <meta:user-defined meta:name="DC.title">Rectificatie: aanvraag omgevingsvergunning, Noordhoekring te Tilburg</meta:user-defined>
    <meta:user-defined meta:name="DCTERMS.W3CDTF/DCTERMS.available">2026-08-20</meta:user-defined>
    <meta:user-defined meta:name="DCTERMS.W3CDTF/OVERHEIDop.jaargang">2026</meta:user-defined>
    <meta:user-defined meta:name="OVERHEIDop.publicationIssue">394921</meta:user-defined>
    <meta:user-defined meta:name="OVERHEIDop.GmbID/DC.identifier">gmb-2026-394921</meta:user-defined>
    <meta:user-defined meta:name="OVERHEIDop.versieInformatie"/>
  </office:meta>
</office:document-meta>
</file>