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formaliseren van de uitweg aan de Weerribben 9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3029 voor een Omgevingsvergunning voor het formaliseren van de uitweg op locatie Weerribben 9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49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029</meta:user-defined>
    <meta:user-defined meta:name="DCTERMS.abstract">Betreft: Beschikking op aanvraag op locatie Weerribben 9 in Henge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formaliseren van de uitweg aan de Weerribben 9 in Henge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918</meta:user-defined>
    <meta:user-defined meta:name="OVERHEIDop.GmbID/DC.identifier">gmb-2026-394918</meta:user-defined>
    <meta:user-defined meta:name="OVERHEIDop.versieInformatie"/>
  </office:meta>
</office:document-meta>
</file>