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9-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1-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53-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55">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55-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office:automatic-styles>
  <office:body>
    <office:text>
      <text:p text:style-name="new_page_staatscourant"/>
      <text:p text:style-name="single-kop-titel">Verkeersbesluit – Aanwijzen van elektrische oplaadplekken voor elektrische voertuigen batch 310</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erkeersbesluit voor het aanwijzen van elektrische oplaadplekken voor elektrische voertuigen </text:p>
            <text:p text:style-name="common-al"/>
            <text:p text:style-name="common-al">Ons kenmerk: VTH2026-54254 </text:p>
            <text:p text:style-name="common-al"/>
            <text:p text:style-name="common-al">Categorie: Verkeersbesluit</text:p>
            <text:p text:style-name="common-al"/>
            <text:p text:style-name="common-al">
            <text:span text:style-name="nadrukvet">
              <text:span text:style-name="nadrukcur">Stadsdeel:</text:span>
            </text:span>
          </text:p>
            <text:p text:style-name="common-al">Centrum, Escamp, Haagse Hout, Leidschenveen-Ypenburg, Segbroek, Scheveningen, Loosduinen</text:p>
            <text:p text:style-name="common-al"/>
            <text:p text:style-name="common-al">
            <text:span text:style-name="nadrukvet">
              <text:span text:style-name="nadrukcur">Locatie(s):</text:span>
            </text:span>
          </text:p>
            <text:p text:style-name="common-al">Diversen </text:p>
            <text:p text:style-name="common-al"/>
            <text:p text:style-name="common-al"/>
            <text:p text:style-name="common-al">BURGEMEESTER EN WETHOUDERS VAN DEN HAAG, </text:p>
            <text:p text:style-name="common-al"/>
            <text:p text:style-name="common-al">gelezen het op 14 april 2026 ingekomen verzoek van gemeente Den Haag, DSB, Opdrachtgeving tot het nemen van een verkeersbesluit voor het aanwijzen van een aantal parkeerplaatsen als oplaadpunt voor elektrische voertuigen door middel van plaatsing van het bord E08c en plaatsing van het bord E08c met onderbord met de tekst (“10:00 - 22:00 uur”) op verschillende locaties in de gemeente Den Haag; </text:p>
            <text:p text:style-name="common-al"/>
            <text:p text:style-name="common-al">gelezen de op 26 juni 2026 ontvangen brief van de Politie Den Haag, Dienst Regionale Operationele Samenwerking, Afdeling Infrastructuur, Team Verkeer, met daarin een positief advies; </text:p>
            <text:p text:style-name="common-al"/>
            <text:p text:style-name="common-al">overwegende,</text:p>
            <text:p text:style-name="common-al"/>
            <text:p text:style-name="common-al">dat de gemeente Den Haag elektrisch vervoer stimuleert. Daarom is er in 2012 gestart met het plaatsen van openbare laadpalen. Het is de wens van de gemeente Den Haag om meer laadpalen te realiseren. De gemeente Den Haag plaatst openbare laadpalen. Dit geschiedt enerzijds vraag gestuurd door burgers en bedrijven, anderzijds door de gemeente Den Haag zelf, mede op basis van gebruiksdata. In het coalitieakkoord 2022-2026 is opgenomen dat het college het aantal laadpalen voor elektrisch aangedreven voertuigen verder wil uitbreiden;</text:p>
            <text:p text:style-name="common-al"/>
            <text:p text:style-name="common-al">dat in het verkeersbesluit wordt gevraagd naar 2 gereserveerde parkeervakken. Bij de realisatie van de openbare laadpaal wordt kort erna één laadvak ingericht. Bij een stijgende vraag naar laadmogelijkheden, wordt de tweede laadvak ook ingericht. Gezien de steeds sneller groeiende behoefte naar elektrisch laden in de openbare ruimte en de te plaatsen laadpalen twee laad-aansluitingen hebben, wordt bij aanvraag van dit verkeersbesluit verzocht om voor deze locaties alvast twee parkeerplaatsen aan te wijzen (Rotterdams model). Dit om bij de verwachte behoefte voor een tweede oplaadplaats deze snel kan worden ingericht. Op die manier kan een (strategisch) netwerk ontstaan, dat zoveel mogelijk dekkend is;</text:p>
            <text:p text:style-name="common-al"/>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p text:style-name="common-al">- het instandhouden van de weg en het waarborgen van de bruikbaarheid daarvan;</text:p>
            <text:p text:style-name="common-al"/>
            <text:p text:style-name="common-al">dat het voornemen om deze verkeersmaatregel(en) in te stellen op de voorgeschreven wijze is gepubliceerd en gedurende een periode van zes weken ter inzage heeft gelegen teneinde belanghebbenden in de gelegenheid te stellen een zienswijze daarop kenbaar te maken;</text:p>
            <text:p text:style-name="common-al"/>
            <text:p text:style-name="common-al">
            <text:span text:style-name="nadrukvet">dat binnen de gestelde termijn acht zienswijzen zijn ontvangen. De zienswijzen zijn in de besluitvorming betrokken en zijn terug te vinden in de externe bijlage onder ‘Nota van beantwoording’;</text:span>
          </text:p>
            <text:p text:style-name="common-al"/>
            <text:p text:style-name="common-al">
            <text:span text:style-name="nadrukvet">dat de ingebrachte zienswijzen aanleiding hebben gegeven om de locatie Vinkensteynstraat (t.h.v. nummer 141) uit dit besluit te halen;</text:span>
          </text:p>
            <text:p text:style-name="common-al"/>
            <text:p text:style-name="common-al">
            <text:span text:style-name="nadrukvet">dat de ingebrachte zienswijzen voor het overige geen aanleiding geven tot aanpassing van de besluitvorming;</text:span>
          </text:p>
            <text:p text:style-name="common-al"/>
            <text:p text:style-name="common-al">dat ten aanzien van de onderhavige verkeersmaatregel(en) het overleg als bedoeld in artikel 24 van het Besluit administratieve bepalingen inzake het wegverkeer heeft plaatsgevonden;</text:p>
            <text:p text:style-name="common-al"/>
            <text:p text:style-name="common-al">dat de betreffende weggedeelten in beheer zijn bij de gemeente Den Haag en zijn gelegen binnen de bebouwde kom van die gemeente;</text:p>
            <text:p text:style-name="common-al"/>
            <text:p text:style-name="common-al">gelet op de mandaatregeling van burgemeester en wethouders van Den Haag en het daarop gebaseerde ondermandaatbesluit;</text:p>
            <text:p text:style-name="common-al"/>
            <text:p text:style-name="common-al">gelet op artikel 18 eerste lid onder d van de Wegenverkeerswet 1994, juncto artikel 1, artikel 4 eerste lid, artikel 12 onder a en b, artikel 18, artikel 21 en 24 van het Besluit administratieve bepalingen inzake het wegverkeer (Stb. 460, 1990);</text:p>
            <text:p text:style-name="common-al"/>
            <text:p text:style-name="common-al">BESLUITEN:</text:p>
            <text:p text:style-name="common-al"/>
            <text:list text:style-name="id1-3-2-2-1-49">
              <text:list-item text:style-override="id1-3-2-2-1-49-1">
                <text:number>I.</text:number>
                <text:p text:style-name="al">door het plaatsen van borden volgens model E08c van Bijlage 1 van het Reglement verkeersregels en verkeerstekens 1990 (Stb. 459, 1990), met onderbord met de tekst: “10:00 – 22:00 uur, alsmede het aanbrengen van een kruismarkering, onderstaande weggedeelten aan te wijzen als parkeergelegenheid alleen bestemd voor de voertuigcategorie of groep die op het bord is aangegeven (tevens inhoudende een parkeerverbod voor andere voertuig categorieën), dit gedurende de genoemde uren en zoals aangegeven situatietekening (te vinden in de externe bijlage):</text:p>
                <text:p text:style-name="al">I.01: Sirtemastraat 148 (2 langsparkeervakken)/Centrum;</text:p>
                <text:p text:style-name="al">I.02: Oude Boomgaardstraat 51 (2 langsparkeervakken)/Centrum;</text:p>
                <text:p text:style-name="al">I.03: Helmersstraat 2 (2 langsparkeervakken)/Centrum;</text:p>
                <text:p text:style-name="al">I.04: 2e de Riemerstraat 121 (2 langsparkeervakken)/Centrum;</text:p>
                <text:p text:style-name="al">I.05: Van Speijkstraat 169 (2 langsparkeervakken)/Centrum;</text:p>
                <text:p text:style-name="al">I.06: Hugo de Grootstraat 17 (2 langsparkeervakken)/Centrum;</text:p>
                <text:p text:style-name="al">I.07: Krusemanstraat 10 (2 langsparkeervakken)/Centrum; </text:p>
                <text:p text:style-name="al">I.08: Troelstrakade 56 (2 insteekparkeervakken)/Escamp;</text:p>
                <text:p text:style-name="al">I.09: Heeswijkplein 19 (2 langsparkeervakken)/Escamp;</text:p>
                <text:p text:style-name="al">I.10: Heeswijkplein 205 (2 insteekparkeervakken)/Escamp;</text:p>
                <text:p text:style-name="al">I.11: Menkemastraat 29 (2 langsparkeervakken)/Escamp;</text:p>
                <text:p text:style-name="al">I.12: Erasmusweg 408 (2 langsparkeervakken)/Escamp;</text:p>
                <text:p text:style-name="al">I.13: 2e De Carpentierstraat 209 (2 langsparkeervakken)/Haagse Hout;</text:p>
                <text:p text:style-name="al">I.14: Ursulaland 24 (2 langsparkeervakken)/Haagse Hout;</text:p>
                <text:p text:style-name="al">I.15: Torenvalklaan 57 (2 langsparkeervakken)/Leidschenveen-Ypenburg;</text:p>
                <text:p text:style-name="al">I.16: Glansvogellaan 48 (2 insteekparkeervakken)/Leidschenveen-Ypenburg;</text:p>
                <text:p text:style-name="al">I.17: Goudvinklaan 1 (2e paal) (2 langsparkeervakken)/Leidschenveen-Ypenburg;</text:p>
                <text:p text:style-name="al">I.18: Karekietsingel 65 (2 langsparkeervakken)/Leidschenveen-Ypenburg;</text:p>
                <text:p text:style-name="al">I.19: Roerdompstraat 21 (2 langsparkeervakken)/Leidschenveen-Ypenburg;</text:p>
                <text:p text:style-name="al">I.20: Sperwersingel 27 (2 langsparkeervakken)/Leidschenveen-Ypenburg;</text:p>
                <text:p text:style-name="al">I.21: Gruttosingel 4 (2 langsparkeervakken)/Leidschenveen-Ypenburg;</text:p>
                <text:p text:style-name="al">I.22: Amsterdamsestraat 44 (2 langsparkeervakken)/Scheveningen;</text:p>
                <text:p text:style-name="al">I.23: Magnoliastraat 14 (2 langsparkeervakken)/Segbroek;</text:p>
                <text:p text:style-name="al">I.24: Klimopstraat 7 (2 langsparkeervakken)/Segbroek;</text:p>
                <text:p text:style-name="al">I.25: Goudenregenstraat 245 (2 langsparkeervakken)/Segbroek;</text:p>
                <text:p text:style-name="al">I.26: Lijsterbesstraat 91 (2 langsparkeervakken)/Segbroek;</text:p>
                <text:p text:style-name="al">I.27: Boksdoornstraat 73 (2 insteekparkeervakken)/Segbroek;</text:p>
                <text:p text:style-name="al">I.28: Meidoornstraat 2 (2 langsparkeervakken)/Segbroek;</text:p>
                <text:p text:style-name="al">I.29: 3e Braamstraat 1 (2 langsparkeervakken)/Segbroek;</text:p>
                <text:p text:style-name="al">I.30: Kamperfoeliestraat 115 (2 langsparkeervakken)/Segbroek;</text:p>
                <text:p text:style-name="al">I.31: Mient 1 (2 langsparkeervakken)/Segbroek;</text:p>
                <text:p text:style-name="al">I.32: Van Bylandtstraat 191 (2 langsparkeervakken)/Segbroek;</text:p>
                <text:p text:style-name="al">I.33: Beeklaan 400 (2 insteekparkeervakken)/Segbroek;</text:p>
                <text:p text:style-name="al">I.34: Daguerrestraat 32 (2e paal) (2 langsparkeervakken)/Segbroek;</text:p>
                <text:p text:style-name="al">I.35: Regentesselaan 110 (2 langsparkeervakken)/Segbroek;</text:p>
                <text:p text:style-name="al">I.36: Valkenboskade 425 (2 langsparkeervakken)/Segbroek;</text:p>
                <text:p text:style-name="al">I.37: Halleystraat 1 (2 langsparkeervakken)/Segbroek;</text:p>
                <text:p text:style-name="al">I.38: Ampèrestraat 89 (2 langsparkeervakken)/Segbroek;</text:p>
                <text:p text:style-name="al">I.39: Fultonstraat 104 (2 langsparkeervakken)/Segbroek;</text:p>
                <text:p text:style-name="al">I.40: Valkenboskade 327 (2 langsparkeervakken)/Segbroek;</text:p>
                <text:p text:style-name="al">I.41: Weimarstraat 300 (2 langsparkeervakken)/Segbroek;</text:p>
                <text:p text:style-name="al">I.42: Daguerrestraat 179 (2 insteekparkeervakken)/Segbroek;</text:p>
                <text:p text:style-name="al">I.43: Vinkensteynstraat 4 (2 langsparkeervakken)/Segbroek;</text:p>
                <text:p text:style-name="al">I.44: Ampèrestraat 14 (2 insteekparkeervakken)/Segbroek;</text:p>
                <text:p text:style-name="al">I.45: Regentesselaan 202 (2 insteekparkeervakken)/Segbroek;</text:p>
                <text:p text:style-name="al">I.46: Hondiusstraat 108 (2 langsparkeervakken)/Segbroek;</text:p>
                <text:p text:style-name="al">I.47: Esperantoplein 25 (2 langsparkeervakken)/Segbroek;</text:p>
              </text:list-item>
            </text:list>
            <text:p text:style-name="common-al"/>
            <text:list text:style-name="id1-3-2-2-1-51">
              <text:list-item text:style-override="id1-3-2-2-1-51-1">
                <text:number>II.</text:number>
                <text:p text:style-name="al">door het plaatsen van een bord volgens model E08c van Bijlage 1 van het Reglement verkeersregels en verkeerstekens 1990 (Stb. 459, 1990, alsmede het aanbrengen van een kruismarkering de onderstaande weggedeelten aan te wijzen als parkeergelegenheid alleen bestemd voor de voertuig- categorie of groep die op het bord is aangegeven (tevens inhoudende een parkeerverbod voor andere voertuig categorieën), dit zoals aangegeven op de hierna genoemde situatietekeningen (te vinden in de externe bijlage):</text:p>
                <text:p text:style-name="al">II.1: Koninginnegracht 77 (2 langsparkeervakken)/Centrum; </text:p>
                <text:p text:style-name="al">II.2: Koninginnegracht 14 (2 langsparkeervakken)/Centrum;</text:p>
                <text:p text:style-name="al">II.3: Cantaloupenburg 52 (2 langsparkeervakken)/Centrum;</text:p>
                <text:p text:style-name="al">II.4: Javastraat 85A (2 insteekparkeervakken)/Centrum;</text:p>
                <text:p text:style-name="al">II.5: Starterstraat 5 (2 langsparkeervakken)/Escamp;</text:p>
                <text:p text:style-name="al">II.6: Ulenpasstraat 256 (2 langsparkeervakken)/Escamp;</text:p>
                <text:p text:style-name="al">II.7: Jaap Edenweg 10 (4e paal) (2 insteekparkeervakken)/Escamp;</text:p>
                <text:p text:style-name="al">II.8: Soestdijksekade 138 (2e paal) (2 insteekparkeervakken)/Escamp;</text:p>
                <text:p text:style-name="al">II.9: Holtenstraat 166 (2 langsparkeervakken)/Escamp;</text:p>
                <text:p text:style-name="al">II.10: Weldamstraat 93 (2 langsparkeervakken)/Escamp;</text:p>
                <text:p text:style-name="al">II.11: P&amp;R Mariahoeve Appelgaarde 201 (2 insteekparkeervakken)/Haagse Hout;</text:p>
                <text:p text:style-name="al">II.12: P&amp;R Mariahoeve Appelgaarde 201 (2 insteekparkeervakken)/Haagse Hout;</text:p>
                <text:p text:style-name="al">II.13: P&amp;R Mariahoeve Appelgaarde 201 (2 insteekparkeervakken)/Haagse Hout;</text:p>
                <text:p text:style-name="al">II.14: P&amp;R Mariahoeve Appelgaarde 201 (2 insteekparkeervakken)/Haagse Hout;</text:p>
                <text:p text:style-name="al">II.15: Catharinaland 19 (2 insteekparkeervakken)/Haagse Hout;</text:p>
                <text:p text:style-name="al">II.16: Catharinaland 15 (2 insteekparkeervakken)/Haagse Hout;</text:p>
                <text:p text:style-name="al">II.17: Warnaarslaan 9 (2 langsparkeervakken)/Leidschenveen-Ypenburg;</text:p>
                <text:p text:style-name="al">II.18: Luxemburgstraat 7 (2 langsparkeervakken)/Loosduinen;</text:p>
                <text:p text:style-name="al">II.19: Willem III straat 129 (2 langsparkeervakken)/Loosduinen;</text:p>
                <text:p text:style-name="al">II.20: Sonatinestraat 6 (2 insteekparkeervakken)/Loosduinen;</text:p>
                <text:p text:style-name="al">II.21: Nocturnestraat 39 (2 langsparkeervakken)/Loosduinen;</text:p>
                <text:p text:style-name="al">II.22: Ru Paréstraat 14 (2 insteekparkeervakken)/Loosduinen;</text:p>
                <text:p text:style-name="al">II.23: Richard Holstraat 33 (2 insteekparkeervakken)/Loosduinen;</text:p>
                <text:p text:style-name="al">II.24: Alphons Diepenbrockhof 71 (2 langsparkeervakken)/Loosduinen;</text:p>
                <text:p text:style-name="al">II.25: Landréstraat 420 (2 langsparkeervakken)/Loosduinen;</text:p>
                <text:p text:style-name="al">II.26: Van Lennepweg 3 (2 langsparkeervakken)/Scheveningen;</text:p>
                <text:p text:style-name="al">II.27: Thomsonlaan 69 (2 langsparkeervakken)/Segbroek;</text:p>
                <text:p text:style-name="al">II.28: Ribesstraat 160 (2 langsparkeervakken)/Segbroek;</text:p>
                <text:p text:style-name="al">II.29: Koningsplein 38 (2 langsparkeervakken)/Segbroek;</text:p>
                <text:p text:style-name="al">II.30: Van Bylandtstraat 45 (2 langsparkeervakken)/Segbroek; </text:p>
              </text:list-item>
            </text:list>
            <text:p text:style-name="common-al"/>
            <text:list text:style-name="id1-3-2-2-1-53">
              <text:list-item text:style-override="id1-3-2-2-1-53-1">
                <text:number>III.</text:number>
                <text:p text:style-name="al">dat als gevolg van de bovenomschreven verkeersmaatregelen alle eerder genomen verkeersmaatregelen/-verkeersbesluiten die hierop betrekking hebben, worden ingetrokken (en de daarmee samenhangende verkeerstekens worden verwijderd) en wel voor zover het gestelde daarin direct betrekking heeft op hetgeen thans opnieuw wordt geregeld;</text:p>
              </text:list-item>
            </text:list>
            <text:p text:style-name="common-al"/>
            <text:list text:style-name="id1-3-2-2-1-55">
              <text:list-item text:style-override="id1-3-2-2-1-55-1">
                <text:number>IV.</text:number>
                <text:p text:style-name="al">dat bovengenoemde maatregel(en) gelden op de wijze als aangegeven op de bij dit besluit behorende en daar onlosmakelijk deel van uitmakende situatietekening, die kan worden ingezien bij het Haags Informatiecentrum, Spui 70, Den Haag;</text:p>
              </text:list-item>
            </text:list>
            <text:p text:style-name="common-al"/>
            <text:p text:style-name="common-al">Burgemeester en wethouders van Den Haag,</text:p>
            <text:p text:style-name="common-al">Namens deze:</text:p>
            <text:p text:style-name="common-al">[Geanonimiseerd]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1</text:span>
          </text:p>
            <text:p text:style-name="common-al"/>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style-name="common-al">U kunt uw bezwaarschrift indienen via <text:a xlink:href="http://www.denhaag.nl/bezwaar" xlink:type="simple">www.denhaag.nl/bezwaar</text:a>. U heeft hiervoor uw DigiD nodig. Op <text:a xlink:href="http://www.denhaag.nl/bezwaar" xlink:type="simple">www.denhaag.nl/bezwaar</text:a> vindt u meer informatie. U kunt ons geen e-mail sturen.</text:p>
            <text:p text:style-name="common-al">U kunt uw bezwaarschrift ook per post sturen naar:</text:p>
            <text:p text:style-name="common-al"/>
            <text:p text:style-name="common-al">Burgemeester en wethouders van Den Haag, </text:p>
            <text:p text:style-name="common-al">AWB / bezwaar</text:p>
            <text:p text:style-name="common-al">Postbus 12 600 </text:p>
            <text:p text:style-name="common-al">2500 DJ DEN HAAG</text:p>
            <text:p text:style-name="common-al"/>
            <text:p text:style-name="common-al">Zet in uw bezwaarschrift:</text:p>
            <text:p text:style-name="common-al">Uw naam, adres, telefoonnummer (waar wij u overdag kunnen bellen) en uw e-mailadres.</text:p>
            <text:p text:style-name="common-al">De datum en uw handtekening.</text:p>
            <text:p text:style-name="common-al">Een duidelijke omschrijving van het besluit waartegen u bezwaar maakt. Stuur een kopie van het besluit mee. En noem het kenmerk.</text:p>
            <text:p text:style-name="common-al">De redenen/argumenten waarom u het niet eens bent met het besluit. </text:p>
            <text:p text:style-name="common-al">Eventuele bijlagen/ bewijsstukken die uw bezwaar ondersteunen.</text:p>
            <text:p text:style-name="common-al"/>
            <text:p text:style-name="common-al">
            <text:span text:style-name="nadrukvet">Is er snel een uitspraak nodig?</text:span>
          </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style-name="common-al">U kunt dit verzoek indienen bij de rechtbank Den Haag. Voor de behandeling van dit verzoek worden kosten in rekening gebracht (griffierecht).</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491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1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1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Den Haag - aanwijzen elektrische oplaadplekken - Divers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keersbesluit – Aanwijzen van elektrische oplaadplekken voor elektrische voertuigen batch 310</meta:user-defined>
    <meta:user-defined meta:name="DCTERMS.W3CDTF/DCTERMS.available">2026-08-20</meta:user-defined>
    <meta:user-defined meta:name="OVERHEIDop.externeBijlage">Nota van beantwoording |exb-2026-29504</meta:user-defined>
    <meta:user-defined meta:name="OVERHEIDop.externeBijlage">Tekeningen batch 310|exb-2026-29505</meta:user-defined>
    <meta:user-defined meta:name="DCTERMS.W3CDTF/OVERHEIDop.jaargang">2026</meta:user-defined>
    <meta:user-defined meta:name="OVERHEIDop.publicationIssue">394915</meta:user-defined>
    <meta:user-defined meta:name="OVERHEIDop.GmbID/DC.identifier">gmb-2026-394915</meta:user-defined>
    <meta:user-defined meta:name="OVERHEIDop.versieInformatie"/>
  </office:meta>
</office:document-meta>
</file>