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Kuilpad 1, 1509 AS Zaandam -  het vervangen van gevelbekleding bij een bestaand 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7180 - het vervangen van gevelbekleding bij een bestaand gebouw - op de locatie Kuilpad 1, 1509 AS Zaandam</text:p>
            <text:p text:style-name="common-al">
            
          </text:p>
            <text:p text:style-name="common-al">Besluit verzonden: 18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8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91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1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180</meta:user-defined>
    <dc:language>nl</dc:language>
    <meta:user-defined meta:name="OVERHEIDop.locatietype/OVERHEIDop.gebiedsmarkering">Punt</meta:user-defined>
    <meta:user-defined meta:name="DC.title">Verleende omgevingsvergunning - Kuilpad 1, 1509 AS Zaandam -  het vervangen van gevelbekleding bij een bestaand gebouw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12</meta:user-defined>
    <meta:user-defined meta:name="OVERHEIDop.GmbID/DC.identifier">gmb-2026-394912</meta:user-defined>
    <meta:user-defined meta:name="OVERHEIDop.versieInformatie"/>
  </office:meta>
</office:document-meta>
</file>