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8-08-2026 hebben wij de beslistermijn van de aanvraag omgevingsvergunning voor het bouwen van een bijgebouw op het adres Wittezandweg 9 7475AW Markelo verlengd. Deze aanvraag staat ingeschreven onder zaaknummer 0000110184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48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1847</meta:user-defined>
    <meta:user-defined meta:name="DCTERMS.abstract">het bouwen van een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8-08-2026 hebben wij de beslistermijn van de aanvraag omgevingsvergunning voor het bouwen van een bijgebouw op het adres Wittezandweg 9 7475AW Markelo verlengd. Deze aanvraag staat ingeschreven onder zaaknummer 00001101847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90</meta:user-defined>
    <meta:user-defined meta:name="OVERHEIDop.GmbID/DC.identifier">gmb-2026-394890</meta:user-defined>
    <meta:user-defined meta:name="OVERHEIDop.versieInformatie"/>
  </office:meta>
</office:document-meta>
</file>