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richten milieubelastende activiteit - Baanstation H, luchthaven Schiph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vervangen van een noodstroom aggregaat bij Baanstation H te luchthaven Schiphol</text:p>
            <text:p text:style-name="common-al">Aanvrager: Schiphol Nederland B.V.</text:p>
            <text:p text:style-name="common-al">Zaaknummer: OD2026-0015572</text:p>
            <text:p text:style-name="common-al">DSO nummer: 2026030501089</text:p>
            <text:p text:style-name="common-al">Ontvangstdatum melding: 05-03-2026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6-0015572%22,%22aggs%22:%7B%22odnzkg_zaak_nummer%22:%7B%22key%22:%22odnzkg_zaak_nummer%22,%22field%22:%22odnzkg.zaak.nummer.keyword%22,%22fields%22:[],%22type%22:%22keyword%22,%22data%22:[%22OD2026-0015572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488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5572</meta:user-defined>
    <meta:user-defined meta:name="DCTERMS.abstract">Het vervangen van een noodstroom aggregaat in Baanstation H te luchthaven Schiphol</meta:user-defined>
    <dc:language>nl</dc:language>
    <meta:user-defined meta:name="OVERHEIDop.locatietype/OVERHEIDop.gebiedsmarkering">Vlak</meta:user-defined>
    <meta:user-defined meta:name="DC.title">Melding verrichten milieubelastende activiteit - Baanstation H, luchthaven Schipho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88</meta:user-defined>
    <meta:user-defined meta:name="OVERHEIDop.GmbID/DC.identifier">gmb-2026-394888</meta:user-defined>
    <meta:user-defined meta:name="OVERHEIDop.versieInformatie"/>
  </office:meta>
</office:document-meta>
</file>