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Geijsterseweg 1A t/m 1D, 5861BK Wa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ijsterseweg 1A t/m 1D, 5861BK Wanssum </text:span>- Omgevingsvergunning - het verbouwen van een gebouw tot vier appartementen - zaaknummer Z2026-00006711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Het besluit is verzonden op 18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48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711</meta:user-defined>
    <meta:user-defined meta:name="DCTERMS.abstract">Betreft: Beschikking op aanvraag Omgevingsvergunning - Geijsterseweg 1A t/m 1D, 5861BK Wanssum</meta:user-defined>
    <dc:language>nl</dc:language>
    <meta:user-defined meta:name="OVERHEIDop.locatietype/OVERHEIDop.gebiedsmarkering">Vlak</meta:user-defined>
    <meta:user-defined meta:name="DC.title">Besluit - regulier - Omgevingsvergunning - Verleend - Geijsterseweg 1A t/m 1D, 5861BK Wanss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85</meta:user-defined>
    <meta:user-defined meta:name="OVERHEIDop.GmbID/DC.identifier">gmb-2026-394885</meta:user-defined>
    <meta:user-defined meta:name="OVERHEIDop.versieInformatie"/>
  </office:meta>
</office:document-meta>
</file>