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opheffing van de Gemeenschappelijk Regeling samenwerkingsverband Afvalbeheer Regio Centraal Gron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Gelet op: </text:p>
            <text:p text:style-name="al">Artikel 9, 26 en 33b, eerste lid, onder a en d, van de Wet gemeenschappelijke regelingen (Wgr), </text:p>
            <text:p text:style-name="al">De artikelen 28, 29, eerste en vierde lid, van de regeling samenwerkingsverband Afvalbeheer Regio Centraal Groningen 2019,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algemeen bestuur en het dagelijks bestuur van de GR ARCG hebben op 24 oktober 2024 in haar bestuursvergadering besloten en ondertekend; de GR ARCG per 4 november 2024 op te heffen.</text:p>
            <text:p text:style-name="al"/>
            <text:p text:style-name="al">Tevens is besloten alle rechten en plichten via een koopovereenkomst over te dragen aan de gemeente Groningen.</text:p>
            <text:p text:style-name="al"/>
            <text:p text:style-name="al">De archiefbescheiden van de opgeheven GR ARCG zijn overgedragen aan de archiefbewaarplaats van de centrum gemeente Groningen, overeenkomstig de Archiefwet.</text:p>
            <text:p text:style-name="al"/>
            <text:p text:style-name="al">De Liquidatiebalans is vastgesteld en het batig saldo is overeenkomstig de tevens vastgestelde verdeelsleutel verdeeld over de deelnemende gemeenten Groningen, Het Hogeland en Westerkwartier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48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ronin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Bestuur | Organisatie en beleid</meta:user-defined>
    <meta:user-defined meta:name="DC.source">artikel 9 van de Wet gemeenschappelijke regelingen]|[1.0:c:BWBR0003740&amp;artikel=9&amp;g=2025-02-12</meta:user-defined>
    <meta:user-defined meta:name="DC.source">artikel 26 van de Wet gemeenschappelijke regelingen]|[1.0:c:BWBR0003740&amp;artikel=26&amp;g=2025-02-12</meta:user-defined>
    <meta:user-defined meta:name="DC.source">artikel 33b, eerste lid, van de Wet gemeenschappelijke regelingen]|[1.0:c:BWBR0003740&amp;artikel=33b&amp;lid=1&amp;g=2025-02-12</meta:user-defined>
    <dc:language>nl</dc:language>
    <meta:user-defined meta:name="OVERHEIDop.locatietype/OVERHEIDop.gebiedsmarkering">Gemeente</meta:user-defined>
    <meta:user-defined meta:name="DC.title">Besluit tot opheffing van de Gemeenschappelijk Regeling samenwerkingsverband Afvalbeheer Regio Centraal Gronin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4881</meta:user-defined>
    <meta:user-defined meta:name="OVERHEIDop.GmbID/DC.identifier">gmb-2026-394881</meta:user-defined>
    <meta:user-defined meta:name="OVERHEIDop.versieInformatie"/>
  </office:meta>
</office:document-meta>
</file>