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der Meydestraat 34B-02 3039T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5-08-2026</text:span> een aanvraag voor een omgevingsvergunning, met kenmerk <text:span text:style-name="nadrukvet">Z2026-010891</text:span>/<text:span text:style-name="nadrukvet">2026080501132</text:span>, heeft ontvangen voor de Bouwactiviteit (omgevingsplan), Bouwactiviteit (technisch), Rijksmonument <text:span text:style-name="nadrukcur">(Grondslag: Omgevingswet, artikel 5.1).</text:span></text:p>
            <text:p text:style-name="common-al">De aanvraag betreft het renoveren (onderhouden en waar nodig herstellen) van stalen gevellateien van het rijksmonument op de locatie Van der Meydestraat 34B-02 3039T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8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891</meta:user-defined>
    <meta:user-defined meta:name="DCTERMS.abstract">het renovatie (onderhouden en waar nodig herstellen) van stalen gevellateien van het rijksmonument aan de Van der Meydestraat 34-36</meta:user-defined>
    <dc:language>nl</dc:language>
    <meta:user-defined meta:name="OVERHEIDop.locatietype/OVERHEIDop.gebiedsmarkering">Vlak</meta:user-defined>
    <meta:user-defined meta:name="DC.title">Aangevraagde omgevingsvergunning, Van der Meydestraat 34B-02 3039TK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77</meta:user-defined>
    <meta:user-defined meta:name="OVERHEIDop.GmbID/DC.identifier">gmb-2026-394877</meta:user-defined>
    <meta:user-defined meta:name="OVERHEIDop.versieInformatie"/>
  </office:meta>
</office:document-meta>
</file>