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8162952i42a9aaca-b57e-4c20-b97f-db68dae15d10.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office:automatic-styles>
  <office:body>
    <office:text>
      <text:p text:style-name="new_page_staatscourant"/>
      <text:p text:style-name="single-kop-titel">Voornemen tot uitgifte van grond nabij Willemsplein 46 te Arnhem</text:p>
      <text:section text:name="zakelijke-mededeling_id1-3-2" text:style-name="zakelijke-mededeling">
        <text:section text:name="zakelijke-mededeling-tekst_id1-3-2-1" text:style-name="zakelijke-mededeling-tekst">
          <text:section text:name="tekst_id1-3-2-1-1" text:style-name="tekst">
            <text:p text:style-name="common-al">De gemeente Arnhem is voornemens over te gaan tot uitgifte van een perceel gemeentegrond van circa 16 m2 groot, zoals aangeven op bijgaande tekening met nummer 2026-ARN-A0616, aan Sansa Business B.V. Het betreft een perceel kadastraal bekend als gemeente Arnhem, sectie O, nummer 8908 (gedeeltelijk). Het perceel is gelegen nabij Willemsplein 46 te Arnhem.</text:p>
            <text:p text:style-name="common-al">Het uit te geven perceel maakt onderdeel uit van een bestaand terras van Sansa Business. Door de uitgifte wensen partijen de juridische situatie in overeenstemming te brengen met de feitelijke situatie.</text:p>
            <text:p text:style-name="common-al">De gemeente Arnhem is van oordeel dat Sansa Business B.V., op basis van objectieve, redelijke en meetbare criteria in deze de enige serieuze gegadigde is, omdat:</text:p>
            <text:list text:style-name="id1-3-2-1-1-4">
              <text:list-item text:style-override="id1-3-2-1-1-4-1">
                <text:number>–</text:number>
                <text:p text:style-name="al">het perceel reeds in gebruik en ingericht is door Sansa Business B.V.;</text:p>
              </text:list-item>
              <text:list-item text:style-override="id1-3-2-1-1-4-2">
                <text:number>–</text:number>
                <text:p text:style-name="al">het perceel noodzakelijk is voor een aanpassing van het aangrenzende terras waar dit perceel onderdeel van is;</text:p>
              </text:list-item>
              <text:list-item text:style-override="id1-3-2-1-1-4-3">
                <text:number>–</text:number>
                <text:p text:style-name="al">er geen andere partij is die op basis van de feitelijke inrichting en gebruik deze 16 m2 grond kan benutten.</text:p>
              </text:list-item>
            </text:list>
            <text:p text:style-name="common-al">Bent u het niet eens met de voorgenomen uitgifte, omdat u van mening bent dat u als serieuze gegadigde in aanmerking komt?</text:p>
            <text:p text:style-name="common-al">Dan dient u binnen 20 kalenderdagen na publicatie een kort geding aanhangig te hebben gemaakt bij de bevoegde rechter van de Rechtbank Gelderland, locatie Arnhem.</text:p>
            <text:p text:style-name="common-al">Indien u een kort geding aanhangig maakt, dan dient u ons dit tevens binnen voornoemde termijn van 20 kalenderdagen schriftelijke mede te delen door het per e-mail opsturen van de conceptdagvaarding aan onze afdeling Gebiedsrealisatie, via het e-mailadres: <text:a xlink:href="mailto:vastgoedpublicaties@arnhem.nl" xlink:type="simple"><text:span text:style-name="nadrukondlijn">vastgoedpublicaties@arnhem.nl</text:span></text:a>. </text:p>
            <text:p text:style-name="common-al">Indien binnen de termijn van 20 kalenderdagen na de publicatie geen gebruik wordt gemaakt van de mogelijkheid om een kort geding aan te spannen, dan vervalt het recht om tegen de uitgifte in rechte op te komen of daartegen enige vordering tot schadevergoeding of vergoeding van kosten en of welke andere aanspraak dan ook te baseren. Dit om te voorkomen dat de gemeente Arnhem en Sansa Business B.V. onredelijk worden benadeeld door als pas na deze (duidelijk kenbaar gemaakte) termijn alsnog tegen (het voornemen tot) aangaan van de overeenkomst zou worden opgekomen.</text:p>
            <text:p text:style-name="common-al">Voor eventuele vragen en/of inlichtingen met betrekking tot deze publicatie kunt u contact opnemen met de afdeling Gebiedsrealisatie van de gemeente Arnhem (<text:a xlink:href="mailto:vastgoedpublicaties@arnhem.nl" xlink:type="simple"><text:span text:style-name="nadrukondlijn">vastgoedpublicaties@arnhem.nl</text:span></text:a>). Dit ontslaat u niet van het tijdig aanhangig moeten maken van voornoemd kort geding. </text:p>
            <text:p text:style-name="common-al">Met deze publicatie geeft de gemeente uitvoering aan het Didam-arrest van de Hoge Raad d.d. 26 november 2021 (ECLI:NL:HR:2021:1778) en het Didam II-arrest van de Hoge Raad van 15 november 2024 (ECLI:NL:HR:2024:1661).</text:p>
            <text:p text:style-name="last-al">
            <draw:frame><draw:text-box><text:section text:name="plaatje_id1-3-2-1-1-11-1" text:style-name="plaatje">
              <text:p text:style-name="illustratie_id1-3-2-1-1-11-1-1"><draw:frame draw:style-name="illustratie_id1-3-2-1-1-11-1-1" text:anchor-type="paragraph" svg:width="150mm" svg:height="217.2mm"><draw:image xlink:href="Pictures/Schermafbeelding2026-08-18162952i42a9aaca-b57e-4c20-b97f-db68dae15d10.png" xlink:type="simple"/></draw:frame></text:p>
            </text:section></draw:text-box></draw:fram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11-1-1" style:parent-style-name="Standard">
      <style:paragraph-properties style:line-spacing="0mm" style:text-autospace="none" ofo:line-height="0.001cm"/>
    </style:style>
    <style:style style:family="graphic" style:name="illustratie_id1-3-2-1-1-1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9487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7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7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Arnhem</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DC.title">Voornemen tot uitgifte van grond nabij Willemsplein 46 te Arnhem</meta:user-defined>
    <meta:user-defined meta:name="DCTERMS.W3CDTF/DCTERMS.available">2026-08-25</meta:user-defined>
    <meta:user-defined meta:name="DCTERMS.W3CDTF/OVERHEIDop.jaargang">2026</meta:user-defined>
    <meta:user-defined meta:name="OVERHEIDop.publicationIssue">394874</meta:user-defined>
    <meta:user-defined meta:name="OVERHEIDop.GmbID/DC.identifier">gmb-2026-394874</meta:user-defined>
    <meta:user-defined meta:name="OVERHEIDop.versieInformatie"/>
  </office:meta>
</office:document-meta>
</file>