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Haverstraat 39 2153GB Nieuw-Vennep - Plaatsen  batterijopslagsystee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batterijopslagsysteem</text:p>
            <text:p text:style-name="common-al">Aanvrager: Solar Fast B.V.</text:p>
            <text:p text:style-name="common-al">Zaaknummer: OD2026-0039768</text:p>
            <text:p text:style-name="common-al">DSO nummer: 2026062100201</text:p>
            <text:p text:style-name="common-al">Ontvangstdatum aanvraag: 21-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8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9768</meta:user-defined>
    <meta:user-defined meta:name="DCTERMS.abstract">het plaatsen van een batterijopslagsysteem</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Haverstraat 39 2153GB Nieuw-Vennep - Plaatsen  batterijopslagsysteem</meta:user-defined>
    <meta:user-defined meta:name="DCTERMS.W3CDTF/DCTERMS.available">2026-08-20</meta:user-defined>
    <meta:user-defined meta:name="DCTERMS.W3CDTF/OVERHEIDop.jaargang">2026</meta:user-defined>
    <meta:user-defined meta:name="OVERHEIDop.publicationIssue">394867</meta:user-defined>
    <meta:user-defined meta:name="OVERHEIDop.GmbID/DC.identifier">gmb-2026-394867</meta:user-defined>
    <meta:user-defined meta:name="OVERHEIDop.versieInformatie"/>
  </office:meta>
</office:document-meta>
</file>