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 Hilvarenbeek (HVR00) P 2231 (Het Broekstraatj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Melding Wet milieubeheer depot tijdelijk opslaan grond,  Hilvarenbeek (HVR00) P 2231 (Het Broekstraatje)</text:p>
            <text:p text:style-name="common-al">
            
          </text:p>
            <text:p text:style-name="common-al">
            
          </text:p>
            <text:p text:style-name="common-al">Het college van burgemeester en wethouders van Hilvarenbeek maakt bekend dat zij de volgende milieumelding heeft ontvangen en afgehandel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Hilvarenbeek (HVR00) P 2231 (Het Broekstraatje)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depot tijdelijk opslaan grond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27-07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136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last-al">Deze melding ligt niet ter inzage. Tegen deze melding bestaat geen bezwaar- en beroepsmogelijkhei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9486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068136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Melding Wet milieubeheer Hilvarenbeek (HVR00) P 2231 (Het Broekstraatje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60</meta:user-defined>
    <meta:user-defined meta:name="OVERHEIDop.GmbID/DC.identifier">gmb-2026-394860</meta:user-defined>
    <meta:user-defined meta:name="OVERHEIDop.versieInformatie"/>
  </office:meta>
</office:document-meta>
</file>