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style>
    <style:style style:family="table-column" style:parent-style-name="colspec" style:name="id1-3-2-2-9-10-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33">
      <text:list-level-style-bullet text:bullet-char="-" text:level="1">
        <style:list-level-properties text:min-label-width="10mm"/>
      </text:list-level-style-bullet>
    </text:list-style>
    <text:list-style style:name="id1-3-2-4-133-1">
      <text:list-level-style-bullet text:bullet-char="-" text:level="1">
        <style:list-level-properties text:min-label-width="10mm"/>
      </text:list-level-style-bullet>
    </text:list-style>
    <text:list-style style:name="id1-3-2-4-133-2">
      <text:list-level-style-bullet text:bullet-char="-" text:level="1">
        <style:list-level-properties text:min-label-width="10mm"/>
      </text:list-level-style-bullet>
    </text:list-style>
    <text:list-style style:name="id1-3-2-4-133-3">
      <text:list-level-style-bullet text:bullet-char="-" text:level="1">
        <style:list-level-properties text:min-label-width="10mm"/>
      </text:list-level-style-bullet>
    </text:list-style>
  </office:automatic-styles>
  <office:body>
    <office:text>
      <text:p text:style-name="new_page_staatscourant"/>
      <text:p text:style-name="single-kop-titel">Beleidsregels prioritering Eerder Aanvragen transportcapaciteit wonen, scholen en KOVA gemeente Purmerend 2026</text:p>
      <text:section text:name="regeling_id1-3-2" text:style-name="regeling">
        <text:section text:name="aanhef_id1-3-2-1" text:style-name="aanhef">
          <text:section text:name="preambule_id1-3-2-1-1" text:style-name="preambule">
            <text:p text:style-name="al">Het college van burgemeester en wethouders van de gemeente Purmerend; </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Overwegende dat: </text:p>
            <text:p text:style-name="al"/>
            <text:p text:style-name="al">het college bij de werkwijze 'Eerder aanvragen in het planproces' prioriteit en transportcapaciteit aanvraagt bij de netbeheerder; </text:p>
            <text:p text:style-name="al"/>
            <text:p text:style-name="al">het college als aanvrager van prioriteit en transportcapaciteit gebonden is aan de beginselen van behoorlijk bestuur, ook bij privaatrechtelijk handelen; en </text:p>
            <text:p text:style-name="al"/>
            <text:p text:style-name="al">het noodzakelijk is transparante, objectieve en niet-discriminatoire criteria vast te stellen voor de prioritering en aanvraag voor transportcapaciteit voor woningbouw;</text:p>
            <text:p text:style-name="al"/>
            <text:p text:style-name="al">besluit vast te stellen de volgende beleidsregels:</text:p>
            <text:p text:style-name="al"/>
            <text:p text:style-name="al">
            <text:span text:style-name="nadrukvet">Beleidsregels prioritering Eerder Aanvragen transportcapaciteit wonen, scholen en KOVA gemeente Purmere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 1 </text:span> Definities</text:p>
            <text:p text:style-name="al">In deze beleidsregels wordt verstaan onder:</text:p>
            <text:list text:style-name="id1-3-2-2-1-3">
              <text:list-item text:style-override="id1-3-2-2-1-3-1">
                <text:number>-</text:number>
                <text:p text:style-name="al">
                <text:span text:style-name="nadrukcur">basisbehoefte</text:span>: de functies woonbehoefte en onderwijshuisvesting, vallend onder categorie 3 (basisbehoeften) van het landelijke prioriteringskader, bedoeld in tabel 3 van bijlage 3 van de Systeemcode Elektriciteit 2026;</text:p>
              </text:list-item>
              <text:list-item text:style-override="id1-3-2-2-1-3-2">
                <text:number>-</text:number>
                <text:p text:style-name="al">
                <text:span text:style-name="nadrukcur">bestuursverklaring</text:span>: door of namens het college afgegeven verklaring als bedoeld in artikel 7.21, derde en vierde lid, van de Systeemcode Elektriciteit 2026;</text:p>
              </text:list-item>
              <text:list-item text:style-override="id1-3-2-2-1-3-3">
                <text:number>-</text:number>
                <text:p text:style-name="al">
                <text:span text:style-name="nadrukcur">BOPA</text:span>: buitenplanse omgevingsplanactiviteit als bedoeld in de bijlage bij artikel 1.1 van de Omgevingswet, zijnde een activiteit, inhoudende: </text:p>
                <text:list text:style-name="id1-3-2-2-1-3-3-3">
                  <text:list-item text:style-override="id1-3-2-2-1-3-3-3-1">
                    <text:number>a.</text:number>
                    <text:p text:style-name="al">een activiteit waarvoor in het omgevingsplan is bepaald dat het verboden is deze zonder omgevingsvergunning te verrichten en die in strijd is met het omgevingsplan, of </text:p>
                  </text:list-item>
                  <text:list-item text:style-override="id1-3-2-2-1-3-3-3-2">
                    <text:number>b.</text:number>
                    <text:p text:style-name="al">een andere activiteit die in strijd is met het omgevingsplan;</text:p>
                  </text:list-item>
                </text:list>
              </text:list-item>
              <text:list-item text:style-override="id1-3-2-2-1-3-4">
                <text:number>-</text:number>
                <text:p text:style-name="al">
                <text:span text:style-name="nadrukcur">civielrechtelijke overeenkomst</text:span>: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
                <text:span text:style-name="nadrukcur">college</text:span>: college van burgemeester en wethouders van de gemeente Purmerend;</text:p>
              </text:list-item>
              <text:list-item text:style-override="id1-3-2-2-1-3-6">
                <text:number>-</text:number>
                <text:p text:style-name="al">
                <text:span text:style-name="nadrukcur">congestiegebied</text:span>: gebied binnen de gemeente waarvoor de netbeheerder heeft vastgesteld dat de transportcapaciteit op het elektriciteitsnet ontoereikend is, als bedoeld in artikel 7.18 van de Systeemcode Elektriciteit 2026;</text:p>
              </text:list-item>
              <text:list-item text:style-override="id1-3-2-2-1-3-7">
                <text:number>-</text:number>
                <text:p text:style-name="al">
                <text:span text:style-name="nadrukcur">gewicht van een project</text:span>: het aantal te realiseren woningen, dan wel het aantal te realiseren leerling- of onderwijsplekken, van een project; </text:p>
              </text:list-item>
              <text:list-item text:style-override="id1-3-2-2-1-3-8">
                <text:number>-</text:number>
                <text:p text:style-name="al">
                <text:span text:style-name="nadrukcur">kleinschalige onlosmakelijk verbonden activiteiten (KOVA)</text:span>: activiteiten die noodzakelijk zijn om de woonbehoefte of onderwijshuisvesting te kunnen realiseren en die daarmee onlosmakelijk zijn verbonden, waaronder mede begrepen kleinschalige sport- en beweegvoorzieningen die functioneel verbonden zijn aan een schoolgebouw of woongebied;</text:p>
              </text:list-item>
              <text:list-item text:style-override="id1-3-2-2-1-3-9">
                <text:number>-</text:number>
                <text:p text:style-name="al">
                <text:span text:style-name="nadrukcur">netbeheerder</text:span>: de distributiesysteembeheerder als bedoeld in artikel 1.1 van de Energiewet die het distributiesysteem voor elektriciteit beheert in het congestiegebied, voor de gemeente Purmerend zijnde Liander N.V.;</text:p>
              </text:list-item>
              <text:list-item text:style-override="id1-3-2-2-1-3-10">
                <text:number>-</text:number>
                <text:p text:style-name="al">
                <text:span text:style-name="nadrukcur">netbewust bouwen</text:span>: het ontwerp of de uitvoering van een project waarbij door toepassing van energieconcepten — zoals slimme sturing van installaties en laadinfrastructuur, energieopslag, gefaseerde of verlaagde gelijktijdige belasting, warmtenetten of andere vormen van vraagsturing, de gevraagde gelijktijdige transportcapaciteit per wooneenheid of leerplek aanzienlijk lager is dan bij een vergelijkbaar project zonder deze maatregelen;</text:p>
              </text:list-item>
              <text:list-item text:style-override="id1-3-2-2-1-3-11">
                <text:number>-</text:number>
                <text:p text:style-name="al">
                <text:span text:style-name="nadrukcur">onderwijshuisvesting (scholen)</text:span>: huisvesting ten behoeve van primair, speciaal of voortgezet onderwijs;</text:p>
              </text:list-item>
              <text:list-item text:style-override="id1-3-2-2-1-3-12">
                <text:number>-</text:number>
                <text:p text:style-name="al">
                <text:span text:style-name="nadrukcur">prioriteringsverzoek</text:span>: verzoek om prioriteit bij de toewijzing van transportcapaciteit als bedoeld in artikel 7.21 van de Systeemcode Elektriciteit 2026;</text:p>
              </text:list-item>
              <text:list-item text:style-override="id1-3-2-2-1-3-13">
                <text:number>-</text:number>
                <text:p text:style-name="al">
                <text:span text:style-name="nadrukcur">project</text:span>: de realisatie van woonbehoefte, onderwijshuisvesting of een daaraan onlosmakelijk verbonden KOVA-activiteit, als bedoeld in tabel 3 van bijlage 3 van de Systeemcode Elektriciteit 2026; </text:p>
              </text:list-item>
              <text:list-item text:style-override="id1-3-2-2-1-3-14">
                <text:number>-</text:number>
                <text:p text:style-name="al">
                <text:span text:style-name="nadrukcur">projectdossier</text:span>: het geheel van documenten ter onderbouwing van een verzoek tot plaatsing op de volgordelijst;</text:p>
              </text:list-item>
              <text:list-item text:style-override="id1-3-2-2-1-3-15">
                <text:number>-</text:number>
                <text:p text:style-name="al">
                <text:span text:style-name="nadrukcur">projectlocatie</text:span>: locatie waar het project zal worden ontwikkeld; </text:p>
              </text:list-item>
              <text:list-item text:style-override="id1-3-2-2-1-3-16">
                <text:number>-</text:number>
                <text:p text:style-name="al">
                <text:span text:style-name="nadrukcur">projectontwikkelaar</text:span>: een rechtspersoon, stichting, vereniging, schoolbestuur, woningcorporatie of natuurlijke persoon die een project realiseert of initieert; </text:p>
              </text:list-item>
              <text:list-item text:style-override="id1-3-2-2-1-3-17">
                <text:number>-</text:number>
                <text:p text:style-name="al">
                <text:span text:style-name="nadrukcur">sportvoorziening</text:span>: een sport- of beweegvoorziening die kwalificeert als KOVA in de zin van deze beleidsregels;</text:p>
              </text:list-item>
              <text:list-item text:style-override="id1-3-2-2-1-3-18">
                <text:number>-</text:number>
                <text:p text:style-name="al">
                <text:span text:style-name="nadrukcur">transportcapaciteit:</text:span> capaciteit voor het transport van elektriciteit op het distributienet;</text:p>
              </text:list-item>
              <text:list-item text:style-override="id1-3-2-2-1-3-19">
                <text:number>-</text:number>
                <text:p text:style-name="al">
                <text:span text:style-name="nadrukcur">transportverzoek</text:span>: verzoek tot het verzorgen van transport van elektriciteit als bedoeld in artikel 3.46, eerste lid, van de Energiewet;</text:p>
              </text:list-item>
              <text:list-item text:style-override="id1-3-2-2-1-3-20">
                <text:number>-</text:number>
                <text:p text:style-name="al">
                <text:span text:style-name="nadrukcur">volgordelijst</text:span>: de door het college vastgestelde rangordelijst van projecten waarvoor het college een transport- en prioriteringsverzoek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onderwijshuisvesting en de daaraan verbonden voorzieningen in het congestiegebied van de gemeente Purmerend, in uitvoering van de gemeentelijke zorgplicht voor voldoende woongelegenheid en onderwijshuisvesting,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eigenaar of initiatiefnem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plaatsing volgordelijst</text:p>
            <text:list text:style-name="id1-3-2-2-5-2">
              <text:list-item text:style-override="id1-3-2-2-5-2">
                <text:number>1.</text:number>
                <text:p text:style-name="al">De periode voor het indienen van een verzoek tot plaatsing van een project op de volgordelijst vangt aan uiterlijk 13 augustus 2026.</text:p>
              </text:list-item>
              <text:list-item text:style-override="id1-3-2-2-5-3">
                <text:number>2.</text:number>
                <text:p text:style-name="al">Het in het eerste lid bedoelde verzoek kan worden ingediend tot en met 28 augustus 2026.</text:p>
              </text:list-item>
              <text:list-item text:style-override="id1-3-2-2-5-4">
                <text:number>3.</text:number>
                <text:p text:style-name="al">Opname van een project op de volgordelijst leidt tot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item text:style-override="id1-3-2-2-5-5">
                <text:number>4.</text:number>
                <text:p text:style-name="al">De plaatsing op de volgordelijst en de toekenning van transportcapaciteit door de netbeheerder geeft geen garantie op de toekenning van een omgevingsvergunning.</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Een verzoek tot plaatsing op de volgordelijst gaat vergezeld van een projectdossier, ingediend via het daartoe door de gemeente beschikbaar gestelde digitale formulier op www.purmerend.nl. </text:p>
              </text:list-item>
              <text:list-item text:style-override="id1-3-2-2-6-3">
                <text:number>2.</text:number>
                <text:p text:style-name="al">Het projectdossier bevat ten minste:</text:p>
                <text:list text:style-name="id1-3-2-2-6-3-3">
                  <text:list-item text:style-override="id1-3-2-2-6-3-3-1">
                    <text:number>a.</text:number>
                    <text:p text:style-name="al">Naam, contactgegevens en rechtsvorm van de indiener.</text:p>
                  </text:list-item>
                  <text:list-item text:style-override="id1-3-2-2-6-3-3-2">
                    <text:number>b.</text:number>
                    <text:p text:style-name="al">Omschrijving en locatie van het project, waaronder het type project (woningbouw, onderwijshuisvesting of KOVA) en de geografische begrenzing van het projectgebied.</text:p>
                  </text:list-item>
                  <text:list-item text:style-override="id1-3-2-2-6-3-3-3">
                    <text:number>c.</text:number>
                    <text:p text:style-name="al">Verwacht aantal te realiseren woningen, dan wel het aantal leerling- of onderwijsplekken (het gewicht van het project, zie artikel 9, stap 5).</text:p>
                  </text:list-item>
                  <text:list-item text:style-override="id1-3-2-2-6-3-3-4">
                    <text:number>d.</text:number>
                    <text:p text:style-name="al">Verwachte elektrische belasting van het project, met inbegrip van het aantal en de grootte van de benodigde aansluitingen en de maximale wattpiek van het gehele project inclusief KOVA.</text:p>
                  </text:list-item>
                  <text:list-item text:style-override="id1-3-2-2-6-3-3-5">
                    <text:number>e.</text:number>
                    <text:p text:style-name="al">Onderbouwing van het toe te passen energieconcept (artikel 9, stap 4).</text:p>
                  </text:list-item>
                  <text:list-item text:style-override="id1-3-2-2-6-3-3-6">
                    <text:number>f.</text:number>
                    <text:p text:style-name="al">Bewijsstukken, bedoeld in tabel 4 van bijlage 3 van de Systeemcode Elektriciteit 2026, ter onderbouwing van de start bouwdatum en de projectrijpheid.</text:p>
                  </text:list-item>
                  <text:list-item text:style-override="id1-3-2-2-6-3-3-7">
                    <text:number>g.</text:number>
                    <text:p text:style-name="al">Verwachte opleverdatum.</text:p>
                  </text:list-item>
                  <text:list-item text:style-override="id1-3-2-2-6-3-3-8">
                    <text:number>h.</text:number>
                    <text:p text:style-name="al">Bestuursverklaring, bedoeld in artikel 8.</text:p>
                  </text:list-item>
                </text:list>
              </text:list-item>
              <text:list-item text:style-override="id1-3-2-2-6-4">
                <text:number>3.</text:number>
                <text:p text:style-name="al">De gemeente stuurt binnen twee werkdagen een ontvangstbevestiging van het verzoek waarbij tevens wordt gewezen op de in artikel 13 genoemde rechtsbeschermingsprocedure.</text:p>
              </text:list-item>
              <text:list-item text:style-override="id1-3-2-2-6-5">
                <text:number>4.</text:number>
                <text:p text:style-name="al">Een incompleet verzoek tot plaatsing op de volgordelijst wordt niet in behandeling genomen en daarmee niet opgenomen op de prioriteitenlijst. </text:p>
              </text:list-item>
              <text:list-item text:style-override="id1-3-2-2-6-6">
                <text:number>5.</text:number>
                <text:p text:style-name="al">Uitsluitend verzoeken die voldoen aan lid 2 worden gepubliceerd op de prioriteitenlijst. </text:p>
              </text:list-item>
              <text:list-item text:style-override="id1-3-2-2-6-7">
                <text:number>6.</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 Het projectdossier bevat ten minste de in artikel 6, lid 2, genoemde bescheiden. </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onderwijs en daarmee verbonden KOVA-activiteiten, algemeen en collectief,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volledig en naar waarheid zijn aangeleverd;</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hierna genoemde stappen en legt de uitkomst per project schriftelijk en gemotiveerd vast. Elke volgende stap wordt uitsluitend toegepast voor zover de voorgaande stap geen onderscheid tussen projecten oplevert. </text:p>
            <text:p text:style-name="al"/>
            <text:p text:style-name="al">
            <text:span text:style-name="nadrukondlijn">Stap 1: start bouw</text:span>
          </text:p>
            <text:p text:style-name="al">Als eerste stap vindt een rangschikking plaats op basis van de maand van start bouw. Een project wordt hoger gerangschikt naarmate de bouw eerder start. Hierbij moet de opgegeven maand van start bouw voldoende concreet zijn onderbouwd met bewijsstukken, zoals bedoeld bij stap 2.</text:p>
            <text:p text:style-name="al"/>
            <text:p text:style-name="al">
            <text:span text:style-name="nadrukondlijn">Stap 2: projectrijpheid</text:span>
          </text:p>
            <text:p text:style-name="al">Binnen de rangschikking van stap 1 wordt onderscheid gemaakt op basis van de mate waarin de planologische en privaatrechtelijke positie van het project is geborgd, aan de hand van de volgende rangorde van beschikbare bewijsstukken (van hoog naar laag): </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én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én een onherroepelijk omgevingsplan vastgesteld, dan wel een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uitsluitend een onherroepelijke omgevingsvergunning voor een bouwactiviteit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uitsluitend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uitsluitend een onherroepelijk omgevingsplan vastgesteld of een onherroepelijke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
            <text:span text:style-name="nadrukondlijn">Stap 3a – scholen en verbonden sportvoorzieningen</text:span>
          </text:p>
            <text:p text:style-name="al">Binnen de op basis van de stappen 1 en 2 gemaakte onderverdeling wordt een project dat geheel of gedeeltelijk bestaat uit (a) onderwijshuisvesting, of (b) een sportvoorziening die verbonden is met een onderwijshuisvesting hoger gerangschikt dan een vergelijkbaar project dat uitsluitend uit woningbouw bestaat zonder onderwijs- of sportcomponent. Dit is omdat de gemeente Purmerend voorrang geeft aan de uitvoering van het integraal huisvestingsplan onderwijs (IHP).</text:p>
            <text:p text:style-name="al"/>
            <text:p text:style-name="al">
            <text:span text:style-name="nadrukondlijn">Stap 3b – gewicht van het project</text:span>
          </text:p>
            <text:p text:style-name="al">Binnen de op basis van stap 1 tot en met 3a gemaakte onderverdeling wordt een project hoger gerangschikt naarmate het gewicht van het project inclusief KOVA, het aantal te realiseren woningen, dan wel het aantal leerling- of onderwijsplekken of sportvloeroppervlakte groter is. Deze weging is erop gericht met de beschikbare schaarse transportcapaciteit zoveel mogelijk woningen en/of onderwijsplekken te realiseren en daarmee een zo groot mogelijk maatschappelijk effect te bereiken. Voor meerjarige projecten wordt er gekeken naar het totale gewicht in de beoordeling. </text:p>
            <text:p text:style-name="al"/>
            <text:p text:style-name="al">
            <text:span text:style-name="nadrukondlijn">Stap 3c – netbewust bouwen</text:span>
          </text:p>
            <text:p text:style-name="al">Binnen de op basis van stap 1 tot en met 3b gemaakte onderverdeling wordt een project inclusief KOVA hoger gerangschikt naarmate het in het projectdossier aantoonbaar netbewuster is ontworpen, een lagere wattpiek per woning/leerplek/sportplek zorgt voor een hogere score en dus plaatsing op de ranglijst, zodat de gevraagde transportcapaciteit doelmatiger wordt benut en binnen de beschikbare schaarse capaciteit meer projecten kunnen worden gefaciliteerd.</text:p>
            <text:p text:style-name="al"/>
            <text:p text:style-name="al">
            <text:span text:style-name="nadrukondlijn">Stap 4: opleverdatum</text:span>
          </text:p>
            <text:p text:style-name="al">Binnen de op basis van de stappen 1 tot en met 3c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in de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uitgenodigd om de loting bij te wonen.</text:p>
              </text:list-item>
              <text:list-item text:style-override="id1-3-2-2-10-5">
                <text:number>4.</text:number>
                <text:p text:style-name="al">De uitkomst van de loting is bindend en wordt schriftelijk vastgelegd. </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en het gemeenteblad, uiterlijk twee weken voor de datum van indiening bij de netbeheerder.</text:p>
              </text:list-item>
              <text:list-item text:style-override="id1-3-2-2-12-3">
                <text:number>2.</text:number>
                <text:p text:style-name="al">Op de gepubliceerde volgordelijst staat per project vermeld: de gecodeerde projectnaam, aangevraagde wattpiek voor het gehele project inclusief KOVA, het aantal woningen dan wel leerling- of onderwijsplekk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De volgordebeslissing van het college is een handeling ter voorbereiding van het aanvragen van transportcapaciteit en is daarmee een privaatrechtelijke rechtshandeling van het college op grond van artikel 160, eerste lid, onderdeel d, van de Gemeentewet. Van een besluit in de zin van artikel 1:3 van de Algemene wet bestuursrecht is dan ook geen sprake.</text:p>
              </text:list-item>
              <text:list-item text:style-override="id1-3-2-2-13-3">
                <text:number>2.</text:number>
                <text:p text:style-name="al">Een projectontwikkelaar die bezwaar heeft tegen zijn positie op de volgordelijst of tegen de afwijzing van zijn verzoek tot plaatsing op de volgordelijst kan binnen vijf kalenderdagen na bekendmaking van de volgordelijst schriftelijk bezwaar indienen bij de gemeente. Na deze termijn vervalt het recht om bezwaar in te dienen.</text:p>
              </text:list-item>
              <text:list-item text:style-override="id1-3-2-2-13-4">
                <text:number>3.</text:number>
                <text:p text:style-name="al">Een projectontwikkelaar die bezwaar heeft tegen zijn positie op de volgordelijst of tegen de afwijzing van zijn verzoek tot plaatsing op de volgordelijst kan na de in het eerste lid bedoelde bezwaarprocedure binnen vijf dagen een kort geding aanhangig maken. Na deze termijn vervalt het recht om een kort geding aanhangig te maken.</text:p>
              </text:list-item>
              <text:list-item text:style-override="id1-3-2-2-13-5">
                <text:number>4.</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positie op de volgordelijst</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de financiële verplichtingen jegens de netbeheerder vooraf zijn afgedekt, hetzij door contractuele afspraken met de projectontwikkelaar, hetzij door een daartoe strekkend raadsbesluit. De gemeente brengt de aanbetalingskosten en mogelijke rente na 1 oktober 2027 in rekening bij de projectontwikkelaar. </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 en werken terug tot en met 13 augustus 2026.</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prioritering Eerder Aanvragen transportcapaciteit wonen, scholen en KOVA gemeente Purmerend 2026. </text:p>
          </text:section>
        </text:section>
        <text:section text:name="regeling-sluiting_id1-3-2-3" text:style-name="regeling-sluiting">
          <text:section text:name="ondertekening_id1-3-2-3-1">
            <text:p><text:span text:style-name="functie">Aldus vastgesteld in de vergadering van 18 augustus 2026 </text:span></text:p>
          </text:section>
          <text:section text:name="ondertekening_id1-3-2-3-2">
            <text:p><text:span text:style-name="functie"/></text:p>
            <text:p><text:span text:style-name="functie">De burgemeester, </text:span></text:p>
            <text:p><text:span text:style-name="functie">E. van Selm </text:span></text:p>
          </text:section>
          <text:section text:name="ondertekening_id1-3-2-3-3">
            <text:p><text:span text:style-name="functie"/></text:p>
            <text:p><text:span text:style-name="functie">De wnd. secretaris,</text:span></text:p>
            <text:p><text:span text:style-name="functie">E. Westphal </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Purmerend tot vaststelling van de Beleidsregels prioritering Eerder Aanvragen transportcapaciteit wonen, scholen en KOVA gemeente Purmerend 2026</text:p>
          <text:p text:style-name="al">
          <text:span text:style-name="nadrukvet">Algemeen</text:span>
        </text:p>
          <text:p text:style-name="al"/>
          <text:p text:style-name="al">
          <text:span text:style-name="nadrukcur">Inleiding</text:span>
        </text:p>
          <text:p text:style-name="al">Met deze beleidsregels geeft de gemeente Purmerend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de VNG-modelbeleidsregels zijn er ten aanzien van scholen en verbonden sportvoorzieningen eigen keuzes gemaakt, die beter aansluiten bij de situatie in de gemeente Purmerend.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Inspraakverordening Purmerend 2006, artikel 2, lid 3 sub d).</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
          <text:p text:style-name="al">Woningbouw — collectieve woonvormen:</text:p>
          <text:list text:style-name="id1-3-2-4-96">
            <text:list-item text:style-override="id1-3-2-4-96-1">
              <text:number>1.</text:number>
              <text:p text:style-name="al">Bestuursverklaring (zie artikel 5);</text:p>
            </text:list-item>
            <text:list-item text:style-override="id1-3-2-4-96-2">
              <text:number>2.</text:number>
              <text:p text:style-name="al">Overeenkomst over collectieve woonvorm (primair) óf omgevingsplan (fallback).</text:p>
            </text:list-item>
          </text:list>
          <text:p text:style-name="al"/>
          <text:p text:style-name="al">Verder is van belang:</text:p>
          <text:list text:style-name="id1-3-2-4-99">
            <text:list-item text:style-override="id1-3-2-4-99-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9-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9-3">
              <text:number>3.</text:number>
              <text:p text:style-name="al">Een verklaring dat het gaat om een inspanningsverplichting van de gemeente tot het aanvragen van prioritering en transportcapaciteit, niet een resultaatsverplichting; en</text:p>
            </text:list-item>
            <text:list-item text:style-override="id1-3-2-4-99-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gemeente bepaalt de rangorde van projecten voor het indienen van de aanvraag transportcapaciteit elektriciteit bij de netbeheerder aan de hand van de in artikel 9 vastgelegde stappen. De netbeheerder bepaalt de uiteindelijke toekenning van transportcapaciteit. </text:p>
          <text:p text:style-name="al"/>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3">
            <text:list-item text:style-override="id1-3-2-4-133-1">
              <text:number>-</text:number>
              <text:p text:style-name="al">Overeenkomst tussen gemeente en het Rijk over rijkssubsidies voor woningbouw.</text:p>
            </text:list-item>
            <text:list-item text:style-override="id1-3-2-4-133-2">
              <text:number>-</text:number>
              <text:p text:style-name="al">Prestatieafspraken tussen gemeenten en woningcorporaties.</text:p>
            </text:list-item>
            <text:list-item text:style-override="id1-3-2-4-133-3">
              <text:number>-</text:number>
              <text:p text:style-name="al">College- of raadsbesluit met gemeente als initiatiefnemer voor woningbouwontwikkeling.</text:p>
            </text:list-item>
          </text:list>
          <text:p text:style-name="al"/>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text:p>
          <text:p text:style-name="al"/>
          <text:p text:style-name="al">De gemeente Purmerend heeft gekozen voor 3 maatschappelijke stappen namelijk: Prioriteit voor scholen en verbonden sportvoorzieningen, weging van een project en netbewust bouwen. </text:p>
          <text:p text:style-name="al"/>
          <text:p text:style-name="al">Stap 3a – scholen en verbonden sportvoorzieningen</text:p>
          <text:p text:style-name="al">Binnen de op basis van de stappen 1 en 2 gemaakte onderverdeling wordt een project dat geheel of gedeeltelijk bestaat uit (a) onderwijshuisvesting, of (b) een sportvoorziening die verbonden is met een onderwijshuisvesting hoger gerangschikt dan een vergelijkbaar project dat uitsluitend uit woningbouw bestaat zonder onderwijs- of sportcomponent. Dit is omdat de gemeente Purmerend voorrang geeft aan de uitvoering van het integraal huisvestingsplan onderwijs (IHP).</text:p>
          <text:p text:style-name="al">Onderwijshuisvesting is een wettelijke taak voor een gemeente. Voldoende onderwijsplekken dragen bij aan een beter leefbare wijk. Verder gaat dit vaak om verplaatsing van scholen, waarbij op de oorspronkelijke locatie woningbouw kan worden gerealiseerd, mits daarvoor transportcapaciteit wordt verkregen.</text:p>
          <text:p text:style-name="al"/>
          <text:p text:style-name="al">Stap 3b – gewicht van het project</text:p>
          <text:p text:style-name="al">Binnen de op basis van stap 1 tot en met 3a gemaakte onderverdeling wordt een project hoger gerangschikt naarmate het gewicht van het project inclusief KOVA, het aantal te realiseren woningen, dan wel het aantal leerling- of onderwijsplekken of sportvloeroppervlakte groter is. Deze weging is erop gericht met de beschikbare schaarse transportcapaciteit zoveel mogelijk woningen en/of onderwijsplekken te realiseren en daarmee een zo groot mogelijk maatschappelijk effect te bereiken. Voor meerjarige projecten wordt er gekeken naar het totale gewicht in de beoordeling. </text:p>
          <text:p text:style-name="al"/>
          <text:p text:style-name="al">De gemeente heeft als doel zoveel mogelijk woonplekken en onderwijsplekken te faciliteren tot en met 2036. De verwachting is dat met deze methodiek maximaal gebruik gemaakt kan worden van de beschikbare capaciteit. De beschikbare capaciteit kan gezien worden als een vlak waarop puzzelstukjes kunnen worden ingepast. Door eerst de grotere puzzelstukjes (projecten) in te passen en daarna de kleinere puzzelstukjes (projecten) zal dit vlak zoveel mogelijk kunnen worden ingevuld. Onze verwachting is dat de netbeheerder op een soortgelijke manier gaat prioriteren. </text:p>
          <text:p text:style-name="al"/>
          <text:p text:style-name="al">Door te kijken naar het aantal woningen/leerplekken, kan de gemeente Purmerend een objectieve rangschikking maken.</text:p>
          <text:p text:style-name="al"/>
          <text:p text:style-name="al">Stap 3c – netbewust bouwen</text:p>
          <text:p text:style-name="al">Binnen de op basis van stap 1 tot en met 3b gemaakte onderverdeling wordt een project inclusief KOVA hoger gerangschikt naarmate het in het projectdossier aantoonbaar netbewuster is ontworpen, een lagere wattpiek per woning/leerplek/sportplek zorgt voor een hogere score en dus plaatsing op de ranglijst, zodat de gevraagde transportcapaciteit doelmatiger wordt benut en binnen de beschikbare schaarse capaciteit meer projecten kunnen worden gefaciliteerd.</text:p>
          <text:p text:style-name="al"/>
          <text:p text:style-name="al">Met een lagere wattpiek per woning of onderwijsplek kunnen bij dezelfde schaarste meer projecten gerealiseerd worden. Oftewel door puzzelstukjes kleiner te maken, kunnen naar verwachting meer puzzelstukjes binnen hetzelfde puzzelvlak worden gelegd. Verder kunnen projecten door een lagere wattpiek flexibeler in het puzzelvlak ingepast worden.</text:p>
          <text:p text:style-name="al"/>
          <text:p text:style-name="al">Door te kijken naar een kwantitatieve wattpiek per eenheid, kan de gemeente Purmerend een objectieve rangschikking maken.</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vijf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vijf kalenderdagen wijkt bewust af van de twintig-dagentermijn die in het aanbestedingsrecht geldt. Vijf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vijf kalenderdagen na bekendmaking van de volgordelijst, vijf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p text:style-name="al"/>
          <text:p text:style-name="al">De netbeheerder hanteert op grond van artikel 7.22, eerste lid, aanhef en onder b, van de Systeemcode elektriciteit 2026 voor de behandeling van de van gemeenten afkomstige verzoeken de volgorde op basis van volgorde van binnenkomst. Om te voorkomen dat eerst alle prioriteringsverzoeken van één gemeente, die toevallig het snelste is met indienen, bovenaan de volgordelijst van de netbeheerder komen te staan is gekozen voor afstemming met de andere gemeenten in het congestiegebied. Op deze wijze komt er binnen het congestiegebied een integrale volgordelijst tot stand. Aangezien dit het uitvoeringsproces van indiening betreft is dit in de beleidsregels niet nader uitgewer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948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Purmerend</meta:user-defined>
    <meta:user-defined meta:name="OVERHEID.Informatietype/DC.type">officiële publicatie</meta:user-defined>
    <meta:user-defined meta:name="OVERHEIDop.Rubriek/DC.type">beleidsregel</meta:user-defined>
    <meta:user-defined meta:name="OVERHEID.Gemeente/DCTERMS.publisher">Purmerend</meta:user-defined>
    <meta:user-defined meta:name="OVERHEID.Gemeente/OVERHEID.authority">Purmerend</meta:user-defined>
    <meta:user-defined meta:name="OVERHEID.TaxonomieBeleidsagendaDecentraal/OVERHEID.category">Bestuur | Organisatie en beleid</meta:user-defined>
    <meta:user-defined meta:name="DC.source">artikel 160 van de Gemeentewet]|[1.0:c:BWBR0005416&amp;artikel=160&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https://wetten.overheid.nl/BWBR0005291/2025-07-01#Boek3_Titeldeel1_Afdeling1_Artikel14</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957186</meta:user-defined>
    <meta:user-defined meta:name="DCTERMS.alternative">Beleidsregels prioritering Eerder Aanvragen transportcapaciteit wonen, scholen en KOVA gemeente Purmerend 2026</meta:user-defined>
    <dc:language>nl</dc:language>
    <meta:user-defined meta:name="OVERHEIDop.locatietype/OVERHEIDop.gebiedsmarkering">Gemeente</meta:user-defined>
    <meta:user-defined meta:name="DC.title">Beleidsregels prioritering Eerder Aanvragen transportcapaciteit wonen, scholen en KOVA gemeente Purmerend 2026</meta:user-defined>
    <meta:user-defined meta:name="DCTERMS.W3CDTF/DCTERMS.available">2026-08-20</meta:user-defined>
    <meta:user-defined meta:name="DCTERMS.W3CDTF/OVERHEIDop.jaargang">2026</meta:user-defined>
    <meta:user-defined meta:name="OVERHEIDop.publicationIssue">394856</meta:user-defined>
    <meta:user-defined meta:name="OVERHEIDop.betreftRegeling">CVDR765675_1</meta:user-defined>
    <meta:user-defined meta:name="xs:date/OVERHEIDop.startdatum">2026-08-21</meta:user-defined>
    <meta:user-defined meta:name="OVERHEIDop.GmbID/DC.identifier">gmb-2026-394856</meta:user-defined>
    <meta:user-defined meta:name="OVERHEIDop.versieInformatie"/>
  </office:meta>
</office:document-meta>
</file>