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8161837i1a291541-e5a9-48cb-8350-05de32a21645.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Voornemen tot verkoop gemeentegrond nabij Erve ’t Hag 17 te Harreveld</text:p>
      <text:section text:name="zakelijke-mededeling_id1-3-2" text:style-name="zakelijke-mededeling">
        <text:section text:name="zakelijke-mededeling-tekst_id1-3-2-1" text:style-name="zakelijke-mededeling-tekst">
          <text:section text:name="tekst_id1-3-2-1-1" text:style-name="tekst">
            <text:p text:style-name="common-al">De gemeente Oost Gelre is eigenaar van diverse percelen openbare gronden in de gemeente. Voor de volgende locatie is de gemeente voornemens om het te gaan verkopen. Het gaat om het navolgende perceel:</text:p>
            <text:list text:style-name="id1-3-2-1-1-2">
              <text:list-item text:style-override="id1-3-2-1-1-2-1">
                <text:number>–</text:number>
                <text:p text:style-name="al">Het perceel gedeelte gelegen nabij het woonhuis aan Erve ’t Hag 17 te Harreveld, kadastraal bekend gemeente Lichtenvoorde, sectie N, nummer 2130 (gedeeltelijk), ter grootte van circa 42 m2. Zie de tekening.</text:p>
              </text:list-item>
            </text:list>
            <text:p text:style-name="common-al">
            <draw:frame><draw:text-box><text:section text:name="plaatje_id1-3-2-1-1-3-1" text:style-name="plaatje">
              <text:p text:style-name="illustratie_id1-3-2-1-1-3-1-1"><draw:frame draw:style-name="illustratie_id1-3-2-1-1-3-1-1" text:anchor-type="paragraph" svg:width="150mm" svg:height="102.4mm"><draw:image xlink:href="Pictures/Schermafbeelding2026-08-18161837i1a291541-e5a9-48cb-8350-05de32a21645.png" xlink:type="simple"/></draw:frame></text:p>
            </text:section></draw:text-box></draw:frame>
          </text:p>
            <text:p text:style-name="common-al">
            <text:span text:style-name="nadrukvet">Motivatie enige serieuze gegadigde</text:span>
          </text:p>
            <text:p text:style-name="common-al">Op basis van recente jurisprudentie dient de gemeente bij verkoop van onroerend goed een selectieprocedure te doorlopen om op die wijze serieuze gegadigden mee te laten dingen en zo gelijke kansen te creëren. Een selectieprocedure kan echter achterwege blijven indien bij voorbaat vaststaat of redelijkerwijs mag worden aangenomen dat op grond van objectieve, toetsbare en redelijke criteria slechts één serieuze gegadigde in aanmerking komt voor de aankoop van het onroerend goed.</text:p>
            <text:p text:style-name="common-al">Het perceel, kadastraal bekend als gemeente Lichtenvoorde, sectie N, nummer 2130 grenst uitsluitend aan het woonperceel aan Erve 't Hag 17 te Harreveld. Vanwege de beperkte omvang en ligging beschikt de grond niet over zelfstandige gebruiks- of ontwikkelingsmogelijkheden. De grond wordt reeds op basis van een huurovereenkomst gebruikt door de eigenaar van het aangrenzende woonperceel en sluit qua inrichting en gebruik aan op dit perceel. Gelet op de ligging, het bestaande gebruik en het ontbreken van een vergelijkbare gebruikswaarde voor derden, is de eigenaar van het aangrenzende woonperceel de enige serieuze gegadigde voor aankoop van de grond.</text:p>
            <text:p text:style-name="common-al">Gezien deze situatie acht de gemeente de eigenaar van het perceel aan Erve 't Hag 17 te Harreveld als enige serieuze gegadigde voor de verkoop van de betreffende groenstrook.</text:p>
            <text:p text:style-name="common-al">
            <text:span text:style-name="nadrukvet">Kort geding</text:span>
          </text:p>
            <text:p text:style-name="last-al">Indien u zich niet kunt verenigen met dit voornemen, omdat u van mening bent ook als serieuze gegadigde in aanmerking te komen voor de verkoop van een deel van het perceel, bekend als gemeente Lichtenvoorde, sectie N, nummer 2130, dan dient u uiterlijk 20 dagen na bekendmaking van deze beslissing een kort geding aanhangig te hebben gemaakt bij de rechtbank Gelderland. In een eventueel kort geding zal dienen te worden onderbouwd en aangetoond dat de gegadigde aan de door de gemeente gestelde objectieve criteria voldoet. Met het oog op de voortgang in dit traject en het verkrijgen van duidelijkheid, hanteren wij de termijn van 20 kalenderdagen. Deze termijn is eveneens een vervaltermij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1-1" style:parent-style-name="Standard">
      <style:paragraph-properties style:line-spacing="0mm" style:text-autospace="none" ofo:line-height="0.001cm"/>
    </style:style>
    <style:style style:family="graphic" style:name="illustratie_id1-3-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39484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4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4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Oost Gelre</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Voornemen tot verkoop gemeentegrond nabij Erve ’t Hag 17 te Harreveld</meta:user-defined>
    <meta:user-defined meta:name="DCTERMS.W3CDTF/DCTERMS.available">2026-08-25</meta:user-defined>
    <meta:user-defined meta:name="DCTERMS.W3CDTF/OVERHEIDop.jaargang">2026</meta:user-defined>
    <meta:user-defined meta:name="OVERHEIDop.publicationIssue">394843</meta:user-defined>
    <meta:user-defined meta:name="OVERHEIDop.GmbID/DC.identifier">gmb-2026-394843</meta:user-defined>
    <meta:user-defined meta:name="OVERHEIDop.versieInformatie"/>
  </office:meta>
</office:document-meta>
</file>