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splitsingsvergunning, Kerkstraat 3 a, 9751 BA Haren Gn, Kerkstraat 3 b, 9751 BA Haren Gn, Kerkstraat 3, 9751 BA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splitsingsvergunning verleend. De gemeente geeft hiermee toestemming voor het kadastraal splitsen van Kerkstraat 3a  te Haren Gn Kerkstraat 3b  te Haren Gn Kerkstraat 3  te Haren Gn , dossiernummer 0014ESUITE1108402026.  (verzonden 18-08-20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splitsingsvergunning wordt bij de gemeente aangevraagd om toestemming te krijgen om een pand kadastraal te splitsen. 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Bent u het niet eens met de vergunning?</text:span>
          </text:p>
            <text:p text:style-name="common-al">U kunt de gemeente tot zes weken na de dag van bekendmaking aan betrokkene  (verzonden 18-08-2026). laten weten dat u het niet eens bent met de vergunning. Dit heet bezwaar maken. U kunt bezwaar maken als de vergunning tegen uw belangen ingaat. In deze periode kunt u ook de documenten met informatie over de vergunning bekijken.</text:p>
            <text:p text:style-name="common-al">
            
          </text:p>
            <text:p text:style-name="common-al">Hiervoor kunt u contact opnemen met de gemeente Groningen, afdeling VTH, Loket Bouwen en Wonen, Harm Buiterplein 1. </text:p>
            <text:p text:style-name="common-al">
            
         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48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14ESUITE110840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definitief besluit splitsingsvergunning, Kerkstraat 3 a, 9751 BA Haren Gn, Kerkstraat 3 b, 9751 BA Haren Gn, Kerkstraat 3, 9751 BA Haren G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42</meta:user-defined>
    <meta:user-defined meta:name="OVERHEIDop.GmbID/DC.identifier">gmb-2026-394842</meta:user-defined>
    <meta:user-defined meta:name="OVERHEIDop.versieInformatie"/>
  </office:meta>
</office:document-meta>
</file>