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steiger van 27 augustus 2026 t/m 16 september 2026 aan Achterstraat 20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steiger aan Achterstraat 20 in Culemborg van 27 augustus 2026 t/m 16 september 2026.</text:p>
            <text:p text:style-name="common-al">Verzenddatum: 10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48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Toestemming voor het plaatsen van een steiger van 27 augustus 2026 t/m 16 september 2026 aan Achterstraat 20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41</meta:user-defined>
    <meta:user-defined meta:name="OVERHEIDop.GmbID/DC.identifier">gmb-2026-394841</meta:user-defined>
    <meta:user-defined meta:name="OVERHEIDop.versieInformatie"/>
  </office:meta>
</office:document-meta>
</file>