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Buurtbarbecue Zevenhuisterweg op 22 augustus 2026 in Noard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8-08-2026 is de volgende melding binnengekomen:</text:p>
            <text:p text:style-name="last-al">Noardburgum, groenstrook Zevenhuisterweg 21 en 23, buurtbarbecue met muziek op 22 augustus 2026 van 16.00 uur tot 24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948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950</meta:user-defined>
    <meta:user-defined meta:name="DCTERMS.abstract">Buurtbarbecue Zevenhuisterweg op 22 augustus 2026 in Noardburgu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Tytsjerksteradiel - melding Buurtbarbecue Zevenhuisterweg op 22 augustus 2026 in Noardburg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40</meta:user-defined>
    <meta:user-defined meta:name="OVERHEIDop.GmbID/DC.identifier">gmb-2026-394840</meta:user-defined>
    <meta:user-defined meta:name="OVERHEIDop.versieInformatie"/>
  </office:meta>
</office:document-meta>
</file>