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Kleine Voort 12, 5081 X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Wet milieubeheer telen van gewassen in openlucht, Kleine Voort 12, 5081 XG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ilieu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leine Voort 12, 5081 XG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telen van gewassen in openlucht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154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48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815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Wet milieubeheer Kleine Voort 12, 5081 XG Hilvaren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37</meta:user-defined>
    <meta:user-defined meta:name="OVERHEIDop.GmbID/DC.identifier">gmb-2026-394837</meta:user-defined>
    <meta:user-defined meta:name="OVERHEIDop.versieInformatie"/>
  </office:meta>
</office:document-meta>
</file>