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Het bouwplan betreft het renoveren en na isoleren van de daken op de locatie Floris Balthasarstraat 21 – 47 (oneven) in Spaarndam, Datum verzonden: 18-08-2026, DSO-nummer: 2026050600155, Zaakunummer: 0394133351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48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335107</meta:user-defined>
    <meta:user-defined meta:name="DCTERMS.abstract">Het bouwplan betreft het renoveren en na isoleren van de daken op de locatie Floris Balthasarstraat 21 – 47 (oneven) in Spaarnda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Haarlemmermeer, Verleende aanvraag omgevingsvergunning, Het bouwplan betreft het renoveren en na isoleren van de daken op de locatie Floris Balthasarstraat 21 – 47 (oneven) in Spaarndam, Datum verzonden: 18-08-2026, DSO-nummer: 2026050600155, Zaakunummer: 03941333510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35</meta:user-defined>
    <meta:user-defined meta:name="OVERHEIDop.GmbID/DC.identifier">gmb-2026-394835</meta:user-defined>
    <meta:user-defined meta:name="OVERHEIDop.versieInformatie"/>
  </office:meta>
</office:document-meta>
</file>