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5 sandwichborden ten behoeve van Open dag ROC Midden Nederland van 10 juni t/m 17 juni 20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25 sandwichborden ten behoeve van Open dag ROC Midden Nederland van 10 juni t/m 17 juni 2027.</text:p>
            <text:p text:style-name="common-al">Verzenddatum 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48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Toestemming voor het plaatsen van 25 sandwichborden ten behoeve van Open dag ROC Midden Nederland van 10 juni t/m 17 juni 202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33</meta:user-defined>
    <meta:user-defined meta:name="OVERHEIDop.GmbID/DC.identifier">gmb-2026-394833</meta:user-defined>
    <meta:user-defined meta:name="OVERHEIDop.versieInformatie"/>
  </office:meta>
</office:document-meta>
</file>