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, Bovenheigraaf 86, 8095PD 't Loo Olde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omgevingsvergunning:</text:span>
          </text:p>
            <text:p text:style-name="common-al">- Bovenheigraaf 86 in 't Loo Oldebroek, voor het tijdelijk plaatsen van een woonunit, ontvangen op 17 augustus 2026 (zaaknummer R2026-02116).</text:p>
            <text:p text:style-name="last-al">U kunt geen bezwaar indienen tegen een aangevraagde vergu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ebroek</text:p>
            </table:table-cell>
            <table:table-cell office:value-type="string" table:style-name="header.C">
              <text:p text:style-name="headerright"><text:span text:style-name="nr">Nr. 39483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3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3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ldebro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ebroek</meta:user-defined>
    <meta:user-defined meta:name="OVERHEID.Gemeente/OVERHEID.authority">Oldebro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R2026-02116</meta:user-defined>
    <meta:user-defined meta:name="DCTERMS.abstract">Betreft: Aanvraag op locatie Bovenheigraaf 86, 8095PD 't Loo Oldebroek</meta:user-defined>
    <dc:language>nl</dc:language>
    <meta:user-defined meta:name="OVERHEIDop.locatietype/OVERHEIDop.gebiedsmarkering">Vlak</meta:user-defined>
    <meta:user-defined meta:name="DC.title">Kennisgeving ontvangst Aanvraag Omgevingsvergunning, Bovenheigraaf 86, 8095PD 't Loo Oldebroek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4832</meta:user-defined>
    <meta:user-defined meta:name="OVERHEIDop.GmbID/DC.identifier">gmb-2026-394832</meta:user-defined>
    <meta:user-defined meta:name="OVERHEIDop.versieInformatie"/>
  </office:meta>
</office:document-meta>
</file>