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container van 2 september 2026 t/m 28 oktober 2026 aan Julianalaan 49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een container aan Julianalaan 49 in Culemborg van 2 september 2026 t/m 28 oktober 2026.</text:p>
            <text:p text:style-name="common-al">Verzenddatum: 6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483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Toestemming voor het plaatsen van een container van 2 september 2026 t/m 28 oktober 2026 aan Julianalaan 49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830</meta:user-defined>
    <meta:user-defined meta:name="OVERHEIDop.GmbID/DC.identifier">gmb-2026-394830</meta:user-defined>
    <meta:user-defined meta:name="OVERHEIDop.versieInformatie"/>
  </office:meta>
</office:document-meta>
</file>