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BEZWAAR - het plaatsen van twee airco units op de aanbouw van de woning, Rijnlaan 207, 3522BL Utrecht, GU-Z2025-00345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jnlaan 207, 3522BL Utrecht</text:p>
            <text:p text:style-name="common-al">GU-Z2025-0034578</text:p>
            <text:p text:style-name="common-al">Toelichting: BEZWAAR - het plaatsen van twee airco units op de aanbouw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8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34578</meta:user-defined>
    <meta:user-defined meta:name="DCTERMS.abstract">Toelichting: BEZWAAR - het plaatsen van twee airco units op de aanbouw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, BEZWAAR - het plaatsen van twee airco units op de aanbouw van de woning, Rijnlaan 207, 3522BL Utrecht, GU-Z2025-0034578</meta:user-defined>
    <meta:user-defined meta:name="OVERHEIDop.datumEindeReactietermijn">2026-09-29</meta:user-defined>
    <meta:user-defined meta:name="OVERHEIDop.terinzageleggingBG">https://jeleefomgeving.nl/inzien/002220647/0f6c0935-0432-42a3-833b-10c72620b08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25</meta:user-defined>
    <meta:user-defined meta:name="OVERHEIDop.GmbID/DC.identifier">gmb-2026-394825</meta:user-defined>
    <meta:user-defined meta:name="OVERHEIDop.versieInformatie"/>
  </office:meta>
</office:document-meta>
</file>