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realiseren van woningen en commerciële ruimte te Pauline van Deutekompad, Hellevoe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woningen en commerciële ruimte, Project ‘Acapella fase 2’ gebouw ‘Tenor’ Kea Boumanstraat 18 t/m 28, Hellevoetsluis, </text:span>
            <text:span text:style-name="nadrukvet">Pauline van Deutekompad 1 t/m 59, Hellevoetsluis en Max Euwestraat 2 t/m 40 Hellevoetslui</text:span>s</text:p>
            <text:p text:style-name="common-al">De gemeente Voorne aan Zee heeft een omgevingsvergunning verleend. De gemeente geeft hiermee toestemming voor het realiseren van woningen en commerciële ruimte, Project ‘Acapella fase 2’ gebouw ‘Tenor’ Kea Boumanstraat 18 t/m 28, Hellevoetsluis, Pauline van Deutekompad 1 t/m 59, Hellevoetsluis en Max Euwestraat 2 t/m 40 Hellevoetsluis</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48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2221782025</meta:user-defined>
    <dc:language>nl</dc:language>
    <meta:user-defined meta:name="OVERHEIDop.locatietype/OVERHEIDop.gebiedsmarkering">Vlak</meta:user-defined>
    <meta:user-defined meta:name="DC.title">Reguliere procedure - Verleend definitief besluit omgevingsvergunning voor het realiseren van woningen en commerciële ruimte te Pauline van Deutekompad, Hellevoetsluis</meta:user-defined>
    <meta:user-defined meta:name="DCTERMS.W3CDTF/DCTERMS.available">2026-08-20</meta:user-defined>
    <meta:user-defined meta:name="DCTERMS.W3CDTF/OVERHEIDop.jaargang">2026</meta:user-defined>
    <meta:user-defined meta:name="OVERHEIDop.publicationIssue">394824</meta:user-defined>
    <meta:user-defined meta:name="OVERHEIDop.GmbID/DC.identifier">gmb-2026-394824</meta:user-defined>
    <meta:user-defined meta:name="OVERHEIDop.versieInformatie"/>
  </office:meta>
</office:document-meta>
</file>