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wijzigen Omgevingsvergunning, formaliseren van een gewijzigde uitweg aan de Ketelmakerij 5 in Heng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2623 voor het wijzigen van een Omgevingsvergunning voor het formaliseren van een gewijzigde uitweg op locatie Ketelmakerij 5 in Hengelo. De vergunning is geactualiseerd en verzonden op de besluitdatum.</text:p>
            <text:p text:style-name="common-al">
            <text:span text:style-name="nadrukvet">Inzien en bezwaar</text:span>
          </text:p>
            <text:p text:style-name="common-al">U kunt de stukken gedurende zes weken op afspraak inzien bij team VTH Leefomgeving in het stadhuis aan het Burgemeester van der Dussenplein 1. U kunt de stukken ook digitaal opvragen via het contactformulier op www.hengelo.nl.</text:p>
            <text:p text:style-name="last-al">Tegen dit besluit kunt u gedurende zes weken na de datum van verzending van dit besluit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9481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2623</meta:user-defined>
    <meta:user-defined meta:name="DCTERMS.abstract">Betreft: Beschikking ambtshalve op locatie Ketelmakerij 5 in Henge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besluit op wijzigen Omgevingsvergunning, formaliseren van een gewijzigde uitweg aan de Ketelmakerij 5 in Hengelo.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814</meta:user-defined>
    <meta:user-defined meta:name="OVERHEIDop.GmbID/DC.identifier">gmb-2026-394814</meta:user-defined>
    <meta:user-defined meta:name="OVERHEIDop.versieInformatie"/>
  </office:meta>
</office:document-meta>
</file>