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dakopbouw aan de linkerzijde van de woning en wijzigen van de gevel aan de voorzijde aan Heemlaan 18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Heemlaan 18: het realiseren van een dakopbouw aan de linkerzijde van de woning en wijzigen van de gevel aan de voorzijde (datum ontvangst: 29 juli 2026)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18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948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een dakopbouw aan de linkerzijde van de woning en wijzigen van de gevel aan de voorzijde aan Heemlaan 18 te Krimpen aan den IJ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09</meta:user-defined>
    <meta:user-defined meta:name="OVERHEIDop.GmbID/DC.identifier">gmb-2026-394809</meta:user-defined>
    <meta:user-defined meta:name="OVERHEIDop.versieInformatie"/>
  </office:meta>
</office:document-meta>
</file>