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vaste standplaats voor de verkoop van vis, Kaasmarkt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een aanvraag ontvangen voor een standplaatsvergunning op het adres Kaasmarkt te Purmerend. De aanvraag is geregistreerd onder zaaknummer Z2026-00003421. Dit is aangevraagd:</text:p>
            <text:p text:style-name="common-al">Aanvraag vergunning voor een vaste standplaats voor de verkoop van vis</text:p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48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421</meta:user-defined>
    <meta:user-defined meta:name="DCTERMS.abstract">Betreft: aanvraag op locatie Kaasmarkt te Purmerend</meta:user-defined>
    <dc:language>nl</dc:language>
    <meta:user-defined meta:name="OVERHEIDop.locatietype/OVERHEIDop.gebiedsmarkering">Punt</meta:user-defined>
    <meta:user-defined meta:name="DC.title">Aanvraag vergunning voor een vaste standplaats voor de verkoop van vis, Kaasmarkt te Purmere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02</meta:user-defined>
    <meta:user-defined meta:name="OVERHEIDop.GmbID/DC.identifier">gmb-2026-394802</meta:user-defined>
    <meta:user-defined meta:name="OVERHEIDop.versieInformatie"/>
  </office:meta>
</office:document-meta>
</file>